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BOSSCHEWEG 16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Bosscheweg 16 Vught, regulier onderhoud dakterras, Z24-274866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08268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268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268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BOSSCHEWEG 16 VUGHT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8268</meta:user-defined>
    <meta:user-defined meta:name="OVERHEIDop.GmbID/DC.identifier">gmb-2024-108268</meta:user-defined>
    <meta:user-defined meta:name="OVERHEIDop.versieInformatie"/>
  </office:meta>
</office:document-meta>
</file>