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3 woningen, Chateletlaan, Haarzicht, percelnr. 9171, sectie E te Vleuten,  HZ_WABO-23-413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hateletlaan, Haarzicht, percelnr. 9171, sectie E te Vleuten</text:p>
            <text:p text:style-name="common-al">HZ_WABO-23-41351</text:p>
            <text:p text:style-name="common-al">Toelichting: het bouwen van 3 woning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8074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74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074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3 woningen, Chateletlaan, Haarzicht, percelnr. 9171, sectie E te Vleuten,  HZ_WABO-23-41351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8074</meta:user-defined>
    <meta:user-defined meta:name="OVERHEIDop.GmbID/DC.identifier">gmb-2024-108074</meta:user-defined>
    <meta:user-defined meta:name="OVERHEIDop.versieInformatie"/>
  </office:meta>
</office:document-meta>
</file>