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, het renoveren en verduurzamen van een school en het realiseren van een inrit, Laan van Chartroise 160 te Utrecht,  HZ_WABO-23-4165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Laan van Chartroise 160 te Utrecht</text:p>
            <text:p text:style-name="common-al">HZ_WABO-23-41651</text:p>
            <text:p text:style-name="common-al">Toelichting: het renoveren en verduurzamen van een school en het realiseren van een inrit</text:p>
            <text:p text:style-name="common-al">Besluit tot verlenging beslistermijn met 6 weken</text:p>
            <text:p text:style-name="common-al">Rechtsmiddel: geen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108057</text:span><text:line-break/><text:date style:data-style-name="dag" text:fixed="true" text:date-value="2024-03-11"/><text:line-break/><text:date style:data-style-name="jaar" text:fixed="true" text:date-value="2024-03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08057</text:span><text:date style:data-style-name="nicedate" text:fixed="true" text:date-value="2024-03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08057</text:span><text:date style:data-style-name="nicedate" text:fixed="true" text:date-value="2024-03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65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uitweg en inrit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Verlenging beslistermijn omgevingsvergunning, het renoveren en verduurzamen van een school en het realiseren van een inrit, Laan van Chartroise 160 te Utrecht,  HZ_WABO-23-41651</meta:user-defined>
    <meta:user-defined meta:name="DCTERMS.W3CDTF/DCTERMS.available">2024-03-11</meta:user-defined>
    <meta:user-defined meta:name="DCTERMS.W3CDTF/OVERHEIDop.jaargang">2024</meta:user-defined>
    <meta:user-defined meta:name="OVERHEIDop.publicationIssue">108057</meta:user-defined>
    <meta:user-defined meta:name="OVERHEIDop.GmbID/DC.identifier">gmb-2024-108057</meta:user-defined>
    <meta:user-defined meta:name="OVERHEIDop.versieInformatie"/>
  </office:meta>
</office:document-meta>
</file>