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een reeds verleende vergunning de wijziging betreft het bouwen van 22 woningen in plaats van 13 woningen, Rijnvliet Oost 361 t/m 382, perceelnr. 2072, sectie T te Utrecht,  HZ_WABO-23-42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vliet Oost 361 t/m 382, perceelnr. 2072, sectie T te Utrecht</text:p>
            <text:p text:style-name="common-al">HZ_WABO-23-42004</text:p>
            <text:p text:style-name="common-al">Toelichting: het wijzigen van een reeds verleende vergunning de wijziging betreft het bouwen van 22 woningen in plaats van 13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8049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049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049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wijzigen van een reeds verleende vergunning de wijziging betreft het bouwen van 22 woningen in plaats van 13 woningen, Rijnvliet Oost 361 t/m 382, perceelnr. 2072, sectie T te Utrecht,  HZ_WABO-23-42004</meta:user-defined>
    <meta:user-defined meta:name="DCTERMS.W3CDTF/DCTERMS.available">2024-03-11</meta:user-defined>
    <meta:user-defined meta:name="DCTERMS.W3CDTF/OVERHEIDop.jaargang">2024</meta:user-defined>
    <meta:user-defined meta:name="OVERHEIDop.publicationIssue">108049</meta:user-defined>
    <meta:user-defined meta:name="OVERHEIDop.GmbID/DC.identifier">gmb-2024-108049</meta:user-defined>
    <meta:user-defined meta:name="OVERHEIDop.versieInformatie"/>
  </office:meta>
</office:document-meta>
</file>