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HET PLAATSEN VAN EEN WOONUNIT (TIJDELIJK VOOR 2 JAAR), SCHOTERLANDSEWEG 53 HOORNSTERZW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woonunit (tijdelijk voor 2 jaar) op het perceel Schoterlandseweg 53 te Hoornsterzwaag  </text:p>
            <text:p text:style-name="common-al">(02 januari 2024)</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0800</text:span><text:line-break/><text:date style:data-style-name="dag" text:fixed="true" text:date-value="2024-01-04"/><text:line-break/><text:date style:data-style-name="jaar" text:fixed="true" text:date-value="2024-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800</text:span><text:date style:data-style-name="nicedate" text:fixed="true" text:date-value="2024-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0800</text:span><text:date style:data-style-name="nicedate" text:fixed="true" text:date-value="2024-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HET PLAATSEN VAN EEN WOONUNIT (TIJDELIJK VOOR 2 JAAR), SCHOTERLANDSEWEG 53 HOORNSTERZWAAG</meta:user-defined>
    <meta:user-defined meta:name="DCTERMS.W3CDTF/DCTERMS.available">2024-01-04</meta:user-defined>
    <meta:user-defined meta:name="DCTERMS.W3CDTF/OVERHEIDop.jaargang">2024</meta:user-defined>
    <meta:user-defined meta:name="OVERHEIDop.publicationIssue">10800</meta:user-defined>
    <meta:user-defined meta:name="OVERHEIDop.GmbID/DC.identifier">gmb-2024-10800</meta:user-defined>
    <meta:user-defined meta:name="OVERHEIDop.versieInformatie"/>
  </office:meta>
</office:document-meta>
</file>