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De Kempenaerstraat 6 A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De Kempenaerstraat 6 A02, 3038 VR, legaliseren van een verbouwing van de zolderverdieping van het pand gelegen aan de Kempenaerstraat 6-A02 (aanvraagdatum 27-02-2024, dossiernummer OMV.24.02.00292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07556</text:span><text:line-break/><text:date style:data-style-name="dag" text:fixed="true" text:date-value="2024-03-08"/><text:line-break/><text:date style:data-style-name="jaar" text:fixed="true" text:date-value="2024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7556</text:span><text:date style:data-style-name="nicedate" text:fixed="true" text:date-value="2024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7556</text:span><text:date style:data-style-name="nicedate" text:fixed="true" text:date-value="2024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De Kempenaerstraat 6 A02</meta:user-defined>
    <meta:user-defined meta:name="DCTERMS.W3CDTF/DCTERMS.available">2024-03-08</meta:user-defined>
    <meta:user-defined meta:name="DCTERMS.W3CDTF/OVERHEIDop.jaargang">2024</meta:user-defined>
    <meta:user-defined meta:name="OVERHEIDop.publicationIssue">107556</meta:user-defined>
    <meta:user-defined meta:name="OVERHEIDop.GmbID/DC.identifier">gmb-2024-107556</meta:user-defined>
    <meta:user-defined meta:name="OVERHEIDop.versieInformatie"/>
  </office:meta>
</office:document-meta>
</file>