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uropees Parlement 2024 - Registratie Kiezers die onderdaan zijn van een andere lidstaat van de Europese Unie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De burgemeester van Dongen maakt bekend, dat Niet-Nederlanders die onderdaan zijn van een lidstaat van de Europese Unie en als ingezetene zijn ingeschreven bij de gemeente Dongen, zich, conform art. Y 32, negende lid van de Kieswet, kunnen laten registreren als kiezer voor de verkiezing van de leden van het Europees Parlement. </text:p>
            <text:p text:style-name="al">U dient dan: </text:p>
            <text:p text:style-name="al">op dinsdag 23 april 2024, de dag van de kandidaatstelling, uw werkelijke woonplaats in Nederland te hebben; </text:p>
            <text:p text:style-name="al">op donderdag 6 juni 2024, de dag van de stemming, 18 jaar of ouder te zijn en </text:p>
            <text:p text:style-name="al">niet uitgesloten te zijn van het kiesrecht in Nederland of in een andere lidstaat van de Europese Unie. </text:p>
            <text:p text:style-name="al">Het formulier tot registratie (model Y32) vindt u op onze website Gemeente Dongen: Verkiezingen 2023. U stuurt het ingevulde model Y32-formulier per post naar de gemeente. </text:p>
            <text:p text:style-name="al">Team Verkiezingen, Postbus 10153, 5100 GE Dongen. </text:p>
            <text:p text:style-name="al">U kunt het formulier ook afgeven bij de receptie in het gemeentehuis. U hoeft hiervoor geen afspraak te maken. U mag het formulier ook mailen naar <text:a xlink:href="mailto:verkiezingen@dongen.nl" xlink:type="simple">verkiezingen@dongen.nl</text:a>. </text:p>
            <text:p text:style-name="al">De eenmaal als kiezer geregistreerde persoon blijft geregistreerd zolang hij/zij als ingezetene is ingeschreven bij een Nederlandse gemeente. </text:p>
            <text:p text:style-name="al">Het verzoekschrift bevat tevens een verklaring dat hij/zij niet is uitgesloten van het kiesrecht en dat hij/zij uitsluitend in Nederland van het kiesrecht gebruik zal maken. Het verzoekschrift dient uiterlijk <text:span text:style-name="nadrukvet">dinsdag 23 april 2024</text:span>, de dag van de kandidaatstelling, te zijn ontvangen. Verzoeken die na deze datum worden ontvangen gelden pas voor de volgende verkiezing van het Europees Parlement.</text:p>
            <text:p text:style-name="al">Nadere inlichtingen worden verstrekt door: </text:p>
            <text:p text:style-name="al">Team Verkiezingen</text:p>
            <text:p text:style-name="al">Hoge Ham 62</text:p>
            <text:p text:style-name="al">5104 JJ Dongen </text:p>
            <text:p text:style-name="al">
            <text:a xlink:href="mailto:verkiezingen@dongen.nl" xlink:type="simple">verkiezingen@dongen.nl</text:a>
         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Burgemeester van Dongen, </text:span></text:p>
            <text:p><text:span text:style-name="functie">M.C. Bakerman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107292</text:span><text:line-break/><text:date style:data-style-name="dag" text:fixed="true" text:date-value="2024-03-08"/><text:line-break/><text:date style:data-style-name="jaar" text:fixed="true" text:date-value="2024-03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29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7292</text:span><text:date style:data-style-name="nicedate" text:fixed="true" text:date-value="2024-03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15/xml/MC-DRP-OverigeInformatie-Web-CB.xml</meta:user-defined>
    <meta:user-defined meta:name="OVERHEID.Gemeente/DC.creator">Dong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Dongen</meta:user-defined>
    <meta:user-defined meta:name="OVERHEID.Gemeente/DCTERMS.publisher">Dongen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Europees Parlement 2024 - Registratie Kiezers die onderdaan zijn van een andere lidstaat van de Europese Unie</meta:user-defined>
    <meta:user-defined meta:name="DCTERMS.W3CDTF/DCTERMS.available">2024-03-08</meta:user-defined>
    <meta:user-defined meta:name="DCTERMS.W3CDTF/OVERHEIDop.jaargang">2024</meta:user-defined>
    <meta:user-defined meta:name="OVERHEIDop.publicationIssue">107292</meta:user-defined>
    <meta:user-defined meta:name="OVERHEIDop.GmbID/DC.identifier">gmb-2024-107292</meta:user-defined>
    <meta:user-defined meta:name="OVERHEIDop.versieInformatie"/>
  </office:meta>
</office:document-meta>
</file>