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Zuiderhou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febr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de reconstructie van de kruising Burgemeester Holtroplaan met de Vondellaan het parkeerterrein bij Zuiderhout aan de Vondellaan voor een deel komt te vervallen;</text:p>
            <text:p text:style-name="common-al">• dat hierdoor het parkeervak met een laadpaal voor elektrische voertuigen komt te vervallen;</text:p>
            <text:p text:style-name="common-al">• het genomen verzamelverkeersbesluit laadpalen d.d. 22 juni 2021;</text:p>
            <text:p text:style-name="common-al">• dat de laadpaal bij Zuiderhout aan de Vondellaan onderdeel is van het bovengenoemde verkeersbesluit;</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op het parkeerterrein nabij de Lidl, Zuiderhout 111,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6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7239</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239</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239</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elektrische auto's - Zuiderhou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8660</meta:user-defined>
    <meta:user-defined meta:name="DCTERMS.abstract">VKB laadpaal Zuiderhout</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Zuiderhout</meta:user-defined>
    <meta:user-defined meta:name="OVERHEIDop.datumEindeReactietermijn">2024-04-24</meta:user-defined>
    <meta:user-defined meta:name="OVERHEIDop.terinzageleggingBG">https://www.oosterhout.nl/inwoners/verkeer/verkeersbesluiten</meta:user-defined>
    <meta:user-defined meta:name="DCTERMS.W3CDTF/DCTERMS.available">2024-03-13</meta:user-defined>
    <meta:user-defined meta:name="DCTERMS.W3CDTF/OVERHEIDop.jaargang">2024</meta:user-defined>
    <meta:user-defined meta:name="OVERHEIDop.publicationIssue">107239</meta:user-defined>
    <meta:user-defined meta:name="OVERHEIDop.GmbID/DC.identifier">gmb-2024-107239</meta:user-defined>
    <meta:user-defined meta:name="OVERHEIDop.versieInformatie"/>
  </office:meta>
</office:document-meta>
</file>