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 het bouwen van een fietsenberging in de voortuin van de woning, Franz von Zuppéhof 9, Utrecht, GU-Z2024-0003805</text:p>
      <text:section text:name="zakelijke-mededeling_id1-3-2" text:style-name="zakelijke-mededeling">
        <text:section text:name="zakelijke-mededeling-tekst_id1-3-2-1" text:style-name="zakelijke-mededeling-tekst">
          <text:section text:name="tekst_id1-3-2-1-1" text:style-name="tekst">
            <text:p text:style-name="common-al">GU-Z2024-0003805</text:p>
            <text:p text:style-name="common-al">Toelichting: W het bouwen van een fietsenberging in de voortuin van de woning</text:p>
            <text:p text:style-name="common-al">Datum ontvangst aanvraag: 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7182</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82</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82</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805</meta:user-defined>
    <meta:user-defined meta:name="DCTERMS.abstract">Aanvraag omgevingsvergunning, W het bouwen van een fietsenberging in de voortuin van de woning, Franz von Zuppéhof 9, Utrecht, GU-Z2024-0003805</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W het bouwen van een fietsenberging in de voortuin van de woning, Franz von Zuppéhof 9, Utrecht, GU-Z2024-0003805</meta:user-defined>
    <meta:user-defined meta:name="DCTERMS.W3CDTF/DCTERMS.available">2024-03-08</meta:user-defined>
    <meta:user-defined meta:name="DCTERMS.W3CDTF/OVERHEIDop.jaargang">2024</meta:user-defined>
    <meta:user-defined meta:name="OVERHEIDop.publicationIssue">107182</meta:user-defined>
    <meta:user-defined meta:name="OVERHEIDop.GmbID/DC.identifier">gmb-2024-107182</meta:user-defined>
    <meta:user-defined meta:name="OVERHEIDop.versieInformatie"/>
  </office:meta>
</office:document-meta>
</file>