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leasterwei 3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ankleaster, Kleasterwei 3, het organiseren van de openlucht jeugdtheatervoorstelling 'Striid om t Mearkeslot' op verschillende dagen tussen 1 en 14 juli 2024 (aanvraag is ontvangen op 7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7149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14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14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65</meta:user-defined>
    <dc:language>nl</dc:language>
    <meta:user-defined meta:name="OVERHEIDop.locatietype/OVERHEIDop.gebiedsmarkering">Adres</meta:user-defined>
    <meta:user-defined meta:name="DC.title">Aanvraag evenementenvergunning Kleasterwei 3 te Feankleaster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7149</meta:user-defined>
    <meta:user-defined meta:name="OVERHEIDop.GmbID/DC.identifier">gmb-2024-107149</meta:user-defined>
    <meta:user-defined meta:name="OVERHEIDop.versieInformatie"/>
  </office:meta>
</office:document-meta>
</file>