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(legaliseren) van een aanbouw aan de voorkant van de woning, Carl Zellerhof 16 te Utrecht,  HZ_WABO-23-374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rl Zellerhof 16 te Utrecht</text:p>
            <text:p text:style-name="common-al">HZ_WABO-23-37479</text:p>
            <text:p text:style-name="common-al">Toelichting: het bouwen (legaliseren) van een aanbouw aan de voorkant van de woning</text:p>
            <text:p text:style-name="common-al">Datum besluit: 27 december 2023</text:p>
            <text:p text:style-name="common-al">Startdatum bezwaartermijn: 29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676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6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76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(legaliseren) van een aanbouw aan de voorkant van de woning, Carl Zellerhof 16 te Utrecht,  HZ_WABO-23-37479</meta:user-defined>
    <meta:user-defined meta:name="DCTERMS.W3CDTF/DCTERMS.available">2024-01-04</meta:user-defined>
    <meta:user-defined meta:name="DCTERMS.W3CDTF/OVERHEIDop.jaargang">2024</meta:user-defined>
    <meta:user-defined meta:name="OVERHEIDop.externeBijlage">Aanvraagdocument  publiceerbaar-A|exb-2024-722</meta:user-defined>
    <meta:user-defined meta:name="OVERHEIDop.externeBijlage">Besluit omgevingsvergunning publiceerbaar|exb-2024-723</meta:user-defined>
    <meta:user-defined meta:name="OVERHEIDop.publicationIssue">10676</meta:user-defined>
    <meta:user-defined meta:name="OVERHEIDop.GmbID/DC.identifier">gmb-2024-10676</meta:user-defined>
    <meta:user-defined meta:name="OVERHEIDop.versieInformatie"/>
  </office:meta>
</office:document-meta>
</file>