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
            
          </text:p>
            <text:p text:style-name="common-al">Eanjum, Skânserwei 28, het realiseren van een fietsenstalling (aanvraag is ontvangen op 24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6724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724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724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52979</meta:user-defined>
    <meta:user-defined meta:name="DCTERMS.abstract">Skânserwei 28 te Eanjum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6724</meta:user-defined>
    <meta:user-defined meta:name="OVERHEIDop.GmbID/DC.identifier">gmb-2024-106724</meta:user-defined>
    <meta:user-defined meta:name="OVERHEIDop.versieInformatie"/>
  </office:meta>
</office:document-meta>
</file>