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
            
          </text:p>
            <text:p text:style-name="common-al">Dokkum, Waterhoen 3, het verbouwen van de garageboxen tot twee studio's (aanvraag is ontvangen op 24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6711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711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711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52967</meta:user-defined>
    <meta:user-defined meta:name="DCTERMS.abstract">Waterhoen 3 te Dokkum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6711</meta:user-defined>
    <meta:user-defined meta:name="OVERHEIDop.GmbID/DC.identifier">gmb-2024-106711</meta:user-defined>
    <meta:user-defined meta:name="OVERHEIDop.versieInformatie"/>
  </office:meta>
</office:document-meta>
</file>