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
            
          </text:p>
            <text:p text:style-name="common-al">Holwert, Stasjonswei 25, het uitbreiden van de bed and breakfast (aanvraag is ontvangen op 23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677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677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677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52947</meta:user-defined>
    <meta:user-defined meta:name="DCTERMS.abstract">Stasjonswei 25 te Holwert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6677</meta:user-defined>
    <meta:user-defined meta:name="OVERHEIDop.GmbID/DC.identifier">gmb-2024-106677</meta:user-defined>
    <meta:user-defined meta:name="OVERHEIDop.versieInformatie"/>
  </office:meta>
</office:document-meta>
</file>