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 van (tijdelijke) bouwkavels voor de bouw van 4 trekkershutten op het terrein van de haven Midden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Perceel 1</text:span>
          </text:p>
            <text:p text:style-name="common-al">Adres: Zuiderzeeweg 2d Middenmeer</text:p>
            <text:p text:style-name="common-al">Perceel: kadastrale gemeente Wieringermeer, sectie G, nummer 1105, groot circa 271 vierkante meter.</text:p>
            <text:p text:style-name="common-al">
            <text:span text:style-name="nadrukondlijn">Project</text:span>
          </text:p>
            <text:p text:style-name="common-al">Gemeente Hollands Kroon is een voornemens om ten behoeve van de recreatiefunctie van de haven Middenmeer in samenwerking met de Stichting Jachthaven Middenmeer de realisatie van trekkershutten mogelijk te maken. </text:p>
            <text:p text:style-name="common-al">
            <text:span text:style-name="nadrukondlijn">Trekkershutten</text:span>
          </text:p>
            <text:p text:style-name="common-al">Trekkershutten zijn hutjes ten behoeve van een kortdurend recreatief nachtverblijf, niet zijnde een recreatiewoning. Met de realisatie van de trekkershutten speelt Stichting Jachthaven Middenmeer in op de behoeft in dergelijke overnachtingsmogelijkheden voor wandelaars, fietsers etc. </text:p>
            <text:p text:style-name="common-al">
            <text:span text:style-name="nadrukondlijn">Rol gemeente Hollands Kroon</text:span>
          </text:p>
            <text:p text:style-name="common-al">Gemeente Hollands Kroon heeft het voornemen om het perceel 1 uit te geven in een recht van opstal aan Stichting Jachthaven Middenmeer. </text:p>
            <text:p text:style-name="common-al">
            <text:span text:style-name="nadrukondlijn">Serieuze gegadigden</text:span>
          </text:p>
            <text:p text:style-name="common-al">Op basis van recente jurisprudentie dient de gemeente onder andere bij verkoop en in gebruik geven van gronden in beginsel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of ingebruikname van het vastgoedobject. Op basis van onderstaande argumentatie is de gemeente van oordeel dat bij dit voornemen tot in gebruik geven van het perceel, Stichting Jachthaven Middenmeer de enige serieuze gegadigde is. </text:p>
            <text:p text:style-name="common-al">
            <text:span text:style-name="nadrukondlijn">Enige serieuze gegadigde</text:span>
          </text:p>
            <text:p text:style-name="common-al">De gemeente Hollands Kroon stelt zich op het standpunt dat alleen Stichting Jachthaven Middenmeer als serieuze gegadigde hiervoor in aanmerking komt. </text:p>
            <text:p text:style-name="common-al">Stichting Jachthaven Middenmeer is al actief in de haven en is belast met het beheer en de exploitatie van de recreatieve functie van de haven. Zij beschikt over de vereiste deskundigheid, ervaring en capaciteit en is bekend met de haven en de markt. Stichting Jachthaven Middenmeer is dus de aangewezen partij voor de realisatie van de trekkershutten. De Stichting Jachthaven Middenmeer krijgt de verplichting om de trekkershutten op perceel 1 te realiseren. En deze trekkershutten volgens de geldende regeling als trekkershut te exploiteren gedurende een periode van 10 jaar na realisatie. </text:p>
            <text:p text:style-name="common-al">
            <text:span text:style-name="nadrukondlijn">Bedenkingen</text:span>
          </text:p>
            <text:p text:style-name="common-al">Heeft u bedenkingen tegen deze voorgenomen ingebruikgeving, dan dient u binnen twintig kalenderdagen na datum van deze publicatie schriftelijk uw bedenkingen kenbaar te maken en aan te geven waarom u een serieuze gegadigde bent. Uw brief ontvangen we bij voorkeur door het per e-mail opsturen aan vastgoedengrondzaken@hollandskroon.nl. We gaan dan graag met u in gesprek. Blijven bedenkingen uit, dan is de gemeente vrij om (verder) gevolg te geven aan haar voornemen tot in gebruik geven van bovengenoemde perceel.</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105528</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528</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5528</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5/xml/MC-DRP-Voorlichting-Web-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ECLI:NL:HR:2021:1778</meta:user-defined>
    <dc:language>nl</dc:language>
    <meta:user-defined meta:name="OVERHEIDop.locatietype/OVERHEIDop.gebiedsmarkering">Woonplaats</meta:user-defined>
    <meta:user-defined meta:name="DC.title">Bekendmaking voorgenomen uitgifte van (tijdelijke) bouwkavels voor de bouw van 4 trekkershutten op het terrein van de haven Middenmeer</meta:user-defined>
    <meta:user-defined meta:name="DCTERMS.W3CDTF/DCTERMS.available">2024-03-11</meta:user-defined>
    <meta:user-defined meta:name="DCTERMS.W3CDTF/OVERHEIDop.jaargang">2024</meta:user-defined>
    <meta:user-defined meta:name="OVERHEIDop.publicationIssue">105528</meta:user-defined>
    <meta:user-defined meta:name="OVERHEIDop.GmbID/DC.identifier">gmb-2024-105528</meta:user-defined>
    <meta:user-defined meta:name="OVERHEIDop.versieInformatie"/>
  </office:meta>
</office:document-meta>
</file>