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ssaukade 375-H 1054A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zolderbergingen naar twee zelfstandige woningen Nassaukade 375</text:p>
            <text:p text:style-name="common-al">Zaakadres: Nassaukade 375-H 1054AC Amsterdam</text:p>
            <text:p text:style-name="common-al">Datum ontvangst: 19-02-2024</text:p>
            <text:p text:style-name="common-al">Zaaknummer: Z2024-002963</text:p>
            <text:p text:style-name="common-al">DSO-nummer: 202402190009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5306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5306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5306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2963</meta:user-defined>
    <meta:user-defined meta:name="DCTERMS.abstract">omzetten zolderbergingen naar twee zelfstandige woningen Nassaukade 37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assaukade 375-H 1054AC Amsterdam</meta:user-defined>
    <meta:user-defined meta:name="DCTERMS.W3CDTF/DCTERMS.available">2024-03-07</meta:user-defined>
    <meta:user-defined meta:name="DCTERMS.W3CDTF/OVERHEIDop.jaargang">2024</meta:user-defined>
    <meta:user-defined meta:name="OVERHEIDop.publicationIssue">105306</meta:user-defined>
    <meta:user-defined meta:name="OVERHEIDop.GmbID/DC.identifier">gmb-2024-105306</meta:user-defined>
    <meta:user-defined meta:name="OVERHEIDop.versieInformatie"/>
  </office:meta>
</office:document-meta>
</file>