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omgevingsvergunning, Leijester Hegedyk 27b Alde Leie, (11060900) bouwen van een (groenten/fruit) kas, verzenddatum 26-01-2024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
            <text:span text:style-name="nadrukvet">Bezwaar</text:span>: Op grond van de Algemene wet bestuursrecht kunnen belanghebbenden bezwaar maken tegen bovenstaand besluit. Een belanghebbende is iemand van wie de belangen direct betrokken zijn bij het besluit. Dit kan tot 6 weken na de dag van verzending (zie achter “verzenddatum”). In uw bezwaarschrift dient u het volgende te vermelden: uw naam en adres; dagtekening; omschrijving van het besluit (dossiernummer – het nummer tussen haakjes) en de gronden van uw bezwaar. Kijk voor meer informatie over bezwaarschrift indienen op <text:span text:style-name="nadrukcur"><text:span text:style-name="nadrukondlijn">www.leeuwarden.nl/bezwaarschrift.</text:span></text:span></text:p>
            <text:p text:style-name="common-al">Het bezwaarschrift richten aan: burgemeester en wethouders van Leeuwarden. Uitzondering alcoholvergunning, gedoogverklaring, exploitatievergunning, terrasvergunningen, ontheffing Alcoholwet en evenementenvergunning, richten aan: burgemeester van Leeuwarden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euwarden</text:p>
            </table:table-cell>
            <table:table-cell office:value-type="string" table:style-name="header.C">
              <text:p text:style-name="headerright"><text:span text:style-name="nr">Nr. 105269</text:span><text:line-break/><text:date style:data-style-name="dag" text:fixed="true" text:date-value="2024-03-07"/><text:line-break/><text:date style:data-style-name="jaar" text:fixed="true" text:date-value="2024-03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05269</text:span><text:date style:data-style-name="nicedate" text:fixed="true" text:date-value="2024-03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05269</text:span><text:date style:data-style-name="nicedate" text:fixed="true" text:date-value="2024-03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17/xml/MC-DRP-OmgevingsvergunningAfhandeling-Web-ZM.xml</meta:user-defined>
    <meta:user-defined meta:name="OVERHEID.Gemeente/DC.creator">Leeuward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eeuwarden</meta:user-defined>
    <meta:user-defined meta:name="OVERHEID.Gemeente/OVERHEID.authority">Leeuwarden</meta:user-defined>
    <meta:user-defined meta:name="OVERHEID.TaxonomieBeleidsagendaDecentraal/OVERHEID.category">Bes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Verleende omgevingsvergunning, Leijester Hegedyk 27b Alde Leie, (11060900) bouwen van een (groenten/fruit) kas, verzenddatum 26-01-2024.</meta:user-defined>
    <meta:user-defined meta:name="DCTERMS.W3CDTF/DCTERMS.available">2024-03-07</meta:user-defined>
    <meta:user-defined meta:name="DCTERMS.W3CDTF/OVERHEIDop.jaargang">2024</meta:user-defined>
    <meta:user-defined meta:name="OVERHEIDop.publicationIssue">105269</meta:user-defined>
    <meta:user-defined meta:name="OVERHEIDop.GmbID/DC.identifier">gmb-2024-105269</meta:user-defined>
    <meta:user-defined meta:name="OVERHEIDop.versieInformatie"/>
  </office:meta>
</office:document-meta>
</file>