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16 woningen nabij de Twee Zalmenstraat en Parallelweg in G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Giessen: nabij Twee Zalmenstraat en Parallelweg met de kadastrale aanduiding WDC00H1443/4226, </text:span>realiseren van 16 woningen (2023-041574); ingekomen op 21 december 2023.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10463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63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63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Gemeente Altena - Aanvraag vergunning voor het bouwen van 16 woningen nabij de Twee Zalmenstraat en Parallelweg in Giessen</meta:user-defined>
    <meta:user-defined meta:name="DCTERMS.W3CDTF/DCTERMS.available">2024-01-04</meta:user-defined>
    <meta:user-defined meta:name="DCTERMS.W3CDTF/OVERHEIDop.jaargang">2024</meta:user-defined>
    <meta:user-defined meta:name="OVERHEIDop.publicationIssue">10463</meta:user-defined>
    <meta:user-defined meta:name="OVERHEIDop.GmbID/DC.identifier">gmb-2024-10463</meta:user-defined>
    <meta:user-defined meta:name="OVERHEIDop.versieInformatie"/>
  </office:meta>
</office:document-meta>
</file>