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Louis Armstrongstraat 66, 1544 KM Zaandijk - het bouwen van een dakopbouw bij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306 - het bouwen van een dakopbouw bij de woning op de locatie Louis Armstrongstraat 66, 1544 KM Zaandijk</text:p>
            <text:p text:style-name="common-al">Aanvraag ontvangen: 04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04364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364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364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306</meta:user-defined>
    <dc:language>nl</dc:language>
    <meta:user-defined meta:name="OVERHEIDop.locatietype/OVERHEIDop.gebiedsmarkering">Punt</meta:user-defined>
    <meta:user-defined meta:name="DC.title">Aanvraag omgevingsvergunning - Louis Armstrongstraat 66, 1544 KM Zaandijk - het bouwen van een dakopbouw bij de woning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4364</meta:user-defined>
    <meta:user-defined meta:name="OVERHEIDop.GmbID/DC.identifier">gmb-2024-104364</meta:user-defined>
    <meta:user-defined meta:name="OVERHEIDop.versieInformatie"/>
  </office:meta>
</office:document-meta>
</file>