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kunstwerk Schip voor Willibrord nabij school, nabij Pastoor Ohllaan 28, Vleuten, GU-Z2024-00005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abij Pastoor Ohllaan 28, Vleuten</text:p>
            <text:p text:style-name="common-al">GU-Z2024-0000580</text:p>
            <text:p text:style-name="common-al">Toelichting: het bouwen van een kunstwerk Schip voor Willibrord nabij school</text:p>
            <text:p text:style-name="common-al">Datum besluit: 27 februari 2024</text:p>
            <text:p text:style-name="common-al">Startdatum bezwaartermijn: 16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4267</text:span><text:line-break/><text:date style:data-style-name="dag" text:fixed="true" text:date-value="2024-03-07"/><text:line-break/><text:date style:data-style-name="jaar" text:fixed="true" text:date-value="2024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4267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4267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0580</meta:user-defined>
    <meta:user-defined meta:name="DCTERMS.abstract">Verleende Omgevingsvergunning, het bouwen van een kunstwerk Schip voor Willibrord nabij school, nabij Pastoor Ohllaan 28, Vleuten, GU-Z2024-0000580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, het bouwen van een kunstwerk Schip voor Willibrord nabij school, nabij Pastoor Ohllaan 28, Vleuten, GU-Z2024-0000580</meta:user-defined>
    <meta:user-defined meta:name="OVERHEIDop.datumEindeReactietermijn">2024-04-16</meta:user-defined>
    <meta:user-defined meta:name="OVERHEIDop.terinzageleggingBG">https://jeleefomgeving.nl/inzien/002220647/06a892ed-dad7-11ee-a331-00505601200c</meta:user-defined>
    <meta:user-defined meta:name="DCTERMS.W3CDTF/DCTERMS.available">2024-03-07</meta:user-defined>
    <meta:user-defined meta:name="DCTERMS.W3CDTF/OVERHEIDop.jaargang">2024</meta:user-defined>
    <meta:user-defined meta:name="OVERHEIDop.publicationIssue">104267</meta:user-defined>
    <meta:user-defined meta:name="OVERHEIDop.GmbID/DC.identifier">gmb-2024-104267</meta:user-defined>
    <meta:user-defined meta:name="OVERHEIDop.versieInformatie"/>
  </office:meta>
</office:document-meta>
</file>