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Staringplein 12-2 1054VL Amsterdam, Staringplein 12-3 1054VL Amsterdam, Staringplein 12-4 1054VL Amsterdam, Staringplein 12-H 1054VL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vervangen van de balkons aan de achterzijde van het gebouw op de 1e, 2e, 3e en 4e verdieping</text:p>
            <text:p text:style-name="common-al">Zaakadres: Staringplein 12-2 1054VL Amsterdam, Staringplein 12-3 1054VL Amsterdam, Staringplein 12-4 1054VL Amsterdam, Staringplein 12-H 1054VL Amsterdam</text:p>
            <text:p text:style-name="common-al">Datum ontvangst: 17-02-2024</text:p>
            <text:p text:style-name="common-al">Zaaknummer: Z2024-002966</text:p>
            <text:p text:style-name="common-al">DSO-nummer: 2024021700101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03679</text:span><text:line-break/><text:date style:data-style-name="dag" text:fixed="true" text:date-value="2024-03-07"/><text:line-break/><text:date style:data-style-name="jaar" text:fixed="true" text:date-value="2024-03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03679</text:span><text:date style:data-style-name="nicedate" text:fixed="true" text:date-value="2024-03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03679</text:span><text:date style:data-style-name="nicedate" text:fixed="true" text:date-value="2024-03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65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4-002966</meta:user-defined>
    <meta:user-defined meta:name="DCTERMS.abstract">vervangen van de balkons aan de achterzijde van het gebouw op de 1e, 2e, 3e en 4e verdieping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DC.title">Aanvraag omgevingsvergunning Staringplein 12-2 1054VL Amsterdam, Staringplein 12-3 1054VL Amsterdam, Staringplein 12-4 1054VL Amsterdam, Staringplein 12-H 1054VL Amsterdam</meta:user-defined>
    <meta:user-defined meta:name="DCTERMS.W3CDTF/DCTERMS.available">2024-03-07</meta:user-defined>
    <meta:user-defined meta:name="DCTERMS.W3CDTF/OVERHEIDop.jaargang">2024</meta:user-defined>
    <meta:user-defined meta:name="OVERHEIDop.externeBijlage">VTH_202403_GFO_ZAKEN_126193005_05032024081028408|exb-2024-9633</meta:user-defined>
    <meta:user-defined meta:name="OVERHEIDop.publicationIssue">103679</meta:user-defined>
    <meta:user-defined meta:name="OVERHEIDop.GmbID/DC.identifier">gmb-2024-103679</meta:user-defined>
    <meta:user-defined meta:name="OVERHEIDop.versieInformatie"/>
  </office:meta>
</office:document-meta>
</file>