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Frankestraat 24 2011HV Haarlem, 0392-2024-0028740, het bouwen van validatie tekeningen en het melden van brandveilig gebruik, ontvangen op 04-03-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03595</text:span><text:line-break/><text:date style:data-style-name="dag" text:fixed="true" text:date-value="2024-03-07"/><text:line-break/><text:date style:data-style-name="jaar" text:fixed="true" text:date-value="2024-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595</text:span><text:date style:data-style-name="nicedate" text:fixed="true" text:date-value="2024-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595</text:span><text:date style:data-style-name="nicedate" text:fixed="true" text:date-value="2024-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randveilig gebruik</meta:user-defined>
    <meta:user-defined meta:name="OVERHEIDop.referentienummer">0392-2024-0028740</meta:user-defined>
    <meta:user-defined meta:name="DCTERMS.abstract">het bouwen van validatie tekeningen en het melden van brandveilig gebrui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Frankestraat 24 2011HV Haarlem, 0392-2024-0028740, het bouwen van validatie tekeningen en het melden van brandveilig gebruik, ontvangen op 04-03-2024</meta:user-defined>
    <meta:user-defined meta:name="DCTERMS.W3CDTF/DCTERMS.available">2024-03-07</meta:user-defined>
    <meta:user-defined meta:name="DCTERMS.W3CDTF/OVERHEIDop.jaargang">2024</meta:user-defined>
    <meta:user-defined meta:name="OVERHEIDop.publicationIssue">103595</meta:user-defined>
    <meta:user-defined meta:name="OVERHEIDop.GmbID/DC.identifier">gmb-2024-103595</meta:user-defined>
    <meta:user-defined meta:name="OVERHEIDop.versieInformatie"/>
  </office:meta>
</office:document-meta>
</file>