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, Daalseweg 114 te Utrecht,  HZ_WABO-23-396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alseweg 114 te Utrecht</text:p>
            <text:p text:style-name="common-al">HZ_WABO-23-39680</text:p>
            <text:p text:style-name="common-al">Toelichting: het bouwen van een dakopbouw</text:p>
            <text:p text:style-name="common-al">Datum besluit: 4 maart 2024</text:p>
            <text:p text:style-name="common-al">Startdatum bezwaartermijn: 5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3377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3377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3377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, Daalseweg 114 te Utrecht,  HZ_WABO-23-39680</meta:user-defined>
    <meta:user-defined meta:name="DCTERMS.W3CDTF/DCTERMS.available">2024-03-06</meta:user-defined>
    <meta:user-defined meta:name="DCTERMS.W3CDTF/OVERHEIDop.jaargang">2024</meta:user-defined>
    <meta:user-defined meta:name="OVERHEIDop.externeBijlage">ALG Aanvraagdocument  publiceerbaar-A|exb-2024-9597</meta:user-defined>
    <meta:user-defined meta:name="OVERHEIDop.externeBijlage">Besluit omgevingsvergunning Publiceerbaar|exb-2024-9598</meta:user-defined>
    <meta:user-defined meta:name="OVERHEIDop.publicationIssue">103377</meta:user-defined>
    <meta:user-defined meta:name="OVERHEIDop.GmbID/DC.identifier">gmb-2024-103377</meta:user-defined>
    <meta:user-defined meta:name="OVERHEIDop.versieInformatie"/>
  </office:meta>
</office:document-meta>
</file>