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ALCOHOLWETVERGUNNING KOKYO BEHEER B.V., LINDEGRACHT 1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exploiteren van een horeca-inrichting op het perceel locatie Lindegracht 17 te Heerenveen.</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3286</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286</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3286</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3/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NING ALCOHOLWETVERGUNNING KOKYO BEHEER B.V., LINDEGRACHT 17</meta:user-defined>
    <meta:user-defined meta:name="DCTERMS.W3CDTF/DCTERMS.available">2024-03-06</meta:user-defined>
    <meta:user-defined meta:name="DCTERMS.W3CDTF/OVERHEIDop.jaargang">2024</meta:user-defined>
    <meta:user-defined meta:name="OVERHEIDop.publicationIssue">103286</meta:user-defined>
    <meta:user-defined meta:name="OVERHEIDop.GmbID/DC.identifier">gmb-2024-103286</meta:user-defined>
    <meta:user-defined meta:name="OVERHEIDop.versieInformatie"/>
  </office:meta>
</office:document-meta>
</file>