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woning, Haarzichtlaan 22, Vleuten, kad. perceelnr. 1133, sectie D te vleuten,  HZ_WABO-23-413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arzichtlaan 22, Vleuten, kad. perceelnr. 1133, sectie D te vleuten</text:p>
            <text:p text:style-name="common-al">HZ_WABO-23-41390</text:p>
            <text:p text:style-name="common-al">Toelichting: het bouwen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220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220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220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woning, Haarzichtlaan 22, Vleuten, kad. perceelnr. 1133, sectie D te vleuten,  HZ_WABO-23-41390</meta:user-defined>
    <meta:user-defined meta:name="DCTERMS.W3CDTF/DCTERMS.available">2024-03-06</meta:user-defined>
    <meta:user-defined meta:name="DCTERMS.W3CDTF/OVERHEIDop.jaargang">2024</meta:user-defined>
    <meta:user-defined meta:name="OVERHEIDop.publicationIssue">103220</meta:user-defined>
    <meta:user-defined meta:name="OVERHEIDop.GmbID/DC.identifier">gmb-2024-103220</meta:user-defined>
    <meta:user-defined meta:name="OVERHEIDop.versieInformatie"/>
  </office:meta>
</office:document-meta>
</file>