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bouwen van een woning met garrage en het aanleggen van een uitrit aan de Roem van Altena in 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p text:style-name="common-al">
            <text:span text:style-name="nadrukvet">Andel: Roem van Altena ong., kad. aanduiding WDC00I3277, </text:span>een woning met garage bouwen en een uitrit aanleggen (2023-042091); ingekomen op 22 december 2023</text:p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10304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304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304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dc:language>nl</dc:language>
    <meta:user-defined meta:name="OVERHEIDop.locatietype/OVERHEIDop.gebiedsmarkering">Weg</meta:user-defined>
    <meta:user-defined meta:name="DC.title">Gemeente Altena - Aanvraag vergunning voor het bouwen van een woning met garrage en het aanleggen van een uitrit aan de Roem van Altena in Andel</meta:user-defined>
    <meta:user-defined meta:name="DCTERMS.W3CDTF/DCTERMS.available">2024-01-04</meta:user-defined>
    <meta:user-defined meta:name="DCTERMS.W3CDTF/OVERHEIDop.jaargang">2024</meta:user-defined>
    <meta:user-defined meta:name="OVERHEIDop.publicationIssue">10304</meta:user-defined>
    <meta:user-defined meta:name="OVERHEIDop.GmbID/DC.identifier">gmb-2024-10304</meta:user-defined>
    <meta:user-defined meta:name="OVERHEIDop.versieInformatie"/>
  </office:meta>
</office:document-meta>
</file>