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rjitwei 26 te Tjerkgaast: aanvraag vergunning bouwen van een nieuwe bedrijfsloods (OV 2023078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dec-2024 is een aanvraag om een omgevingsvergunning binnengekomen voor deze locatie. Het gaat om het bouwen van een nieuwe bedrijfsloods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0281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8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8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Strjitwei 26 te Tjerkgaast: aanvraag vergunning bouwen van een nieuwe bedrijfsloods (OV 20230782)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281</meta:user-defined>
    <meta:user-defined meta:name="OVERHEIDop.GmbID/DC.identifier">gmb-2024-10281</meta:user-defined>
    <meta:user-defined meta:name="OVERHEIDop.versieInformatie"/>
  </office:meta>
</office:document-meta>
</file>