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Lindeweg 43, 8315RB Luttelgeest: het bouwen van een agrarische bedrijfs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aart 2024 is een Omgevingsvergunning verleend voor deze locatie. Het gaat om het bouwen van een agrarische bedrijfsruimte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02690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690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690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2581</meta:user-defined>
    <meta:user-defined meta:name="DCTERMS.abstract">Lindeweg 43, 8315RB Luttelgeest: Omgevingsvergunning 4 maart 2024 het bouwen van een agrarische bedrijfsruimte</meta:user-defined>
    <dc:language>nl</dc:language>
    <meta:user-defined meta:name="OVERHEIDop.locatietype/OVERHEIDop.gebiedsmarkering">Punt</meta:user-defined>
    <meta:user-defined meta:name="DC.title">Besluit omgevingsvergunning Lindeweg 43, 8315RB Luttelgeest: het bouwen van een agrarische bedrijfsruimte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2690</meta:user-defined>
    <meta:user-defined meta:name="OVERHEIDop.GmbID/DC.identifier">gmb-2024-102690</meta:user-defined>
    <meta:user-defined meta:name="OVERHEIDop.versieInformatie"/>
  </office:meta>
</office:document-meta>
</file>