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 Lytse Loane, Stienfeksterwei, Súdskoalle en Hege Loane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Ie Lytse Loane, Stienfeksterwei, Súdskoalle en Hege Loane, het organiseren van de Iester Zeepkistenrace op 1 juni 2024 van 13.00 uur tot 22.00 uur (besluit is verzonden op 4 maart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2475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475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475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3628</meta:user-defined>
    <dc:language>nl</dc:language>
    <meta:user-defined meta:name="OVERHEIDop.locatietype/OVERHEIDop.gebiedsmarkering">Woonplaats</meta:user-defined>
    <meta:user-defined meta:name="DC.title">Evenementenvergunning  Lytse Loane, Stienfeksterwei, Súdskoalle en Hege Loane te Ie</meta:user-defined>
    <meta:user-defined meta:name="DCTERMS.W3CDTF/DCTERMS.available">2024-03-13</meta:user-defined>
    <meta:user-defined meta:name="DCTERMS.W3CDTF/OVERHEIDop.jaargang">2024</meta:user-defined>
    <meta:user-defined meta:name="OVERHEIDop.publicationIssue">102475</meta:user-defined>
    <meta:user-defined meta:name="OVERHEIDop.GmbID/DC.identifier">gmb-2024-102475</meta:user-defined>
    <meta:user-defined meta:name="OVERHEIDop.versieInformatie"/>
  </office:meta>
</office:document-meta>
</file>