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664353979ic5588a16-9902-48d6-8711-8a3ed5feba1d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Nieuw-West, verkeersbesluit Harry Koningsbergerstraat 87 opheffen gehandicaptenparkeerplaats kenteken 43-KLD-3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</text:span>
            <text:span text:style-name="nadrukvet"> dat</text:span>
            <text:span text:style-name="nadrukvet">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Harry Koningsbergerstraat 87 met kenteken 43-KLD-3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</text:span><text:span text:style-name="nadrukvet">6</text:span> (gehandicaptenparkeerplaats) van Bijlage I van het RVV 1990, het bijbehorende onderbord en de ondersteunende wegmarkeringen (RVV 1990) op te heffen: de gehandicaptenparkeerplaats ter hoogte van perceel Harry Koningsbergerstraat 87 (parkeervaknummer 117582488533) met kenteken 43-KLD-3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2.75471698113206mm"><draw:image xlink:href="Pictures/Afbeelding1664353979ic5588a16-9902-48d6-8711-8a3ed5feba1d.png" xlink:type="simple"/></draw:frame></text:p>
            </text:section></draw:text-box></draw:frame>
          </text:p>
            <text:p text:style-name="common-al">Amsterdam, 5 maart 2024</text:p>
            <text:p text:style-name="common-al">Het college van burgemeester en wethouders van Amsterdam, namens hen,</text:p>
            <text:p text:style-name="common-al"/>
            <text:p text:style-name="common-al"/>
            <text:p text:style-name="common-al"/>
            <text:p text:style-name="common-al">Cody Vogel</text:p>
            <text:p text:style-name="common-al">Manager Markten, Gebied en Gebruik</text:p>
            <text:p text:style-name="common-al">Stadswerken<text:span text:style-name="nadrukvet"/></text:p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02408</text:span><text:line-break/><text:date style:data-style-name="dag" text:fixed="true" text:date-value="2024-03-07"/><text:line-break/><text:date style:data-style-name="jaar" text:fixed="true" text:date-value="2024-03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2408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2408</text:span><text:date style:data-style-name="nicedate" text:fixed="true" text:date-value="2024-03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22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Harry Koningsbergerstraat 87 opheffen gehandicaptenparkeerplaats kenteken 43-KLD-3 - Harry Koningsbergerstraat 87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Harry Koningsbergerstraat 87 opheffen gehandicaptenparkeerplaats kenteken 43-KLD-3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Nieuw-West, verkeersbesluit Harry Koningsbergerstraat 87 opheffen gehandicaptenparkeerplaats kenteken 43-KLD-3</meta:user-defined>
    <meta:user-defined meta:name="DCTERMS.W3CDTF/DCTERMS.available">2024-03-07</meta:user-defined>
    <meta:user-defined meta:name="DCTERMS.W3CDTF/OVERHEIDop.jaargang">2024</meta:user-defined>
    <meta:user-defined meta:name="OVERHEIDop.publicationIssue">102408</meta:user-defined>
    <meta:user-defined meta:name="OVERHEIDop.GmbID/DC.identifier">gmb-2024-102408</meta:user-defined>
    <meta:user-defined meta:name="OVERHEIDop.versieInformatie"/>
  </office:meta>
</office:document-meta>
</file>