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ilieueffectrapportage: Notitie Reikwijdte en Detailniveau Programma Buitengebied</text:p>
      <text:section text:name="zakelijke-mededeling_id1-3-2" text:style-name="zakelijke-mededeling">
        <text:section text:name="zakelijke-mededeling-tekst_id1-3-2-1" text:style-name="zakelijke-mededeling-tekst">
          <text:section text:name="tekst_id1-3-2-1-1" text:style-name="tekst">
            <text:p text:style-name="common-al">U kunt reageren op de Notitie Reikwijdte en Detailniveau voor het programma buitengebied. De gemeente stelt een Programma Buitengebied op en maakt hiervoor een milieueffectrapport (MER). Hiervoor doorlopen we een verplichte procedure. Als eerste stap in deze MER-procedure publiceert de gemeente de Notitie Reikwijdte en Detailniveau (NRD) voor het Programma Buitengebied. Vanaf vrijdag 8 maart tot en met donderdag 18 april 2024 kan iedereen reageren op de NRD.</text:p>
            <text:p text:style-name="common-al">
            <text:span text:style-name="nadrukvet">Aanleiding</text:span>
          </text:p>
            <text:p text:style-name="common-al">Vanaf 1 januari 2024 is er een nieuwe wet: de Omgevingswet. Door de komst van deze wet moet de gemeente voor het hele grondgebied van de gemeente Heerenveen een nieuw omgevingsplan maken. Dit omgevingsplan vervangt de komende jaren alle bestemmingsplannen die we als gemeente nu hebben. Het nieuwe omgevingsplan maken we niet in één keer. We doen dit stapsgewijs, gebied voor gebied.</text:p>
            <text:p text:style-name="common-al">
            <text:span text:style-name="nadrukvet">We starten met het buitengebied</text:span>
          </text:p>
            <text:p text:style-name="common-al">Eén van de gebieden waar we mee bezig gaan is het buitengebied. Voordat we voor dat deel van onze gemeente een omgevingsplan maken zetten we een tussenstap. We gaan dan inhoudelijk bepalen waar het Omgevingsplan rekening mee moet houden. Dat doen we met het programma buitengebied.</text:p>
            <text:p text:style-name="common-al">
            <text:span text:style-name="nadrukvet">Zijn er gevolgen voor het milieu?</text:span>
          </text:p>
            <text:p text:style-name="common-al">Bij het uitwerken van het programma buitengebied stellen we een milieueffectrapport op. Het milieueffectrapport noemen we ook wel het MER. Het MER geeft ons inzicht in gevolgen voor milieuthema’s als landschap, gezondheid en veiligheid bij keuzes die wij kunnen maken. De procedure van een MER start met het opstellen van de Notitie Reikwijdte en Detailniveau. Afgekort de NRD.</text:p>
            <text:p text:style-name="common-al">
            <text:span text:style-name="nadrukvet">Milieueffectrapport en Notitie Reikwijdte en Detailniveau</text:span>
          </text:p>
            <text:p text:style-name="common-al">De Notitie Reikwijdte en Detailniveau is het uitgangspunt voor het MER. Centraal in de NRD staan de vragen: wat gaan we precies onderzoeken in het MER en hoe gaan we dat doen? De gemeente Heerenveen legt nu de NRD ter inzage, zodat iedereen die dat wil mee kan denken over wat we gaan onderzoeken in het MER.</text:p>
            <text:p text:style-name="common-al">
            <text:span text:style-name="nadrukvet">U kunt de NRD bekijken</text:span>
          </text:p>
            <text:p text:style-name="common-al">De Notitie Reikwijdte en Detailniveau (NRD) kunt u digitaal bekijken op de website <text:a xlink:href="http://www.heerenveen.nl/programma-buitengebied" xlink:type="simple">www.heerenveen.nl/programma-buitengebied</text:a>.</text:p>
            <text:p text:style-name="common-al">De NRD kunt u ook tijdens de genoemde termijn inzien, tijdens openingsuren, bij de receptie van het gemeentehuis, Crackstraat 2 te Heerenveen. Maak daarvoor een afspraak (via <text:a xlink:href="https://afspraak.heerenveen.nl" xlink:type="simple">https://afspraak.heerenveen.nl</text:a> of bel 14 0513).</text:p>
            <text:p text:style-name="common-al">
            <text:span text:style-name="nadrukvet">Uw reactie geven over de NRD?</text:span>
          </text:p>
            <text:p text:style-name="common-al">Vanaf vrijdag 8 maart tot en met donderdag 18 april 2024 kunt u reageren op de NRD. Dit noemen wij een zienswijze indienen. U kunt dit op 3 manieren doen:</text:p>
            <text:p text:style-name="common-al">
            <text:span text:style-name="nadrukvet">1. per brief:</text:span> schrijf uw reactie in een brief, zet uw handtekening en adres onder de brief en stuur deze naar: College van Burgemeester en Wethouders van de gemeente Heerenveen, Postbus 15000, 8440 GA HEERENVEEN</text:p>
            <text:p text:style-name="common-al">Geef in uw brief duidelijk aan dat het gaat om: zienswijze over de NRD voor het Programma Buitengebied.</text:p>
            <text:p text:style-name="common-al">
            <text:span text:style-name="nadrukvet">2. digitaal:</text:span> dien uw zienswijze <text:a xlink:href="https://www.heerenveen.nl/contact-overzicht/melding-maken/zienswijze/" xlink:type="simple">online in met DigiD</text:a> (of zoek op <text:a xlink:href="http://www.heerenveen.nl" xlink:type="simple">www.heerenveen.nl</text:a> op term zienswijze).</text:p>
            <text:p text:style-name="common-al">
            <text:span text:style-name="nadrukvet">3. via een gesprek:</text:span> vertelt u uw reactie liever in een gesprek aan een medewerker van de gemeente? Bel dan tijdens werkdagen naar nummer 14 0513 om een afspraak te maken (graag zeggen dat u een afspraak met Vakgroep RO-beleid wilt maken voor het indienen van een zienswijze). Wij stellen dan samen een zienswijze op die u ondertekent.</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2274</text:span><text:line-break/><text:date style:data-style-name="dag" text:fixed="true" text:date-value="2024-03-07"/><text:line-break/><text:date style:data-style-name="jaar" text:fixed="true" text:date-value="2024-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274</text:span><text:date style:data-style-name="nicedate" text:fixed="true" text:date-value="2024-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2274</text:span><text:date style:data-style-name="nicedate" text:fixed="true" text:date-value="2024-03-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15/xml/MC-DRP-Participatie-Web-ZM.xml</meta:user-defined>
    <meta:user-defined meta:name="OVERHEID.Gemeente/DC.creator">Heerenveen</meta:user-defined>
    <meta:user-defined meta:name="OVERHEID.Informatietype/DC.type">officiële publicatie</meta:user-defined>
    <meta:user-defined meta:name="OVERHEIDop.Rubriek/DC.type">participatie</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Milieueffectrapportage: Notitie Reikwijdte en Detailniveau Programma Buitengebied</meta:user-defined>
    <meta:user-defined meta:name="OVERHEIDop.datumEindeReactietermijn">2024-04-18</meta:user-defined>
    <meta:user-defined meta:name="OVERHEIDop.TilID/OVERHEIDop.terinzageleggingOP">til-2024-6229</meta:user-defined>
    <meta:user-defined meta:name="DCTERMS.W3CDTF/DCTERMS.available">2024-03-07</meta:user-defined>
    <meta:user-defined meta:name="DCTERMS.W3CDTF/OVERHEIDop.jaargang">2024</meta:user-defined>
    <meta:user-defined meta:name="OVERHEIDop.publicationIssue">102274</meta:user-defined>
    <meta:user-defined meta:name="OVERHEIDop.GmbID/DC.identifier">gmb-2024-102274</meta:user-defined>
    <meta:user-defined meta:name="OVERHEIDop.versieInformatie"/>
  </office:meta>
</office:document-meta>
</file>