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opbouw aan de achterzijde van het dak, Hermannus Elconiusstraat 47 te Utrecht,  HZ_WABO-23-4028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rmannus Elconiusstraat 47 te Utrecht</text:p>
            <text:p text:style-name="common-al">HZ_WABO-23-40287</text:p>
            <text:p text:style-name="common-al">Toelichting: het bouwen van een dakopbouw aan de achterzijde van het dak</text:p>
            <text:p text:style-name="common-al">Datum besluit: 1 maart 2024</text:p>
            <text:p text:style-name="common-al">Startdatum bezwaartermijn: 2 maart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01674</text:span><text:line-break/><text:date style:data-style-name="dag" text:fixed="true" text:date-value="2024-03-06"/><text:line-break/><text:date style:data-style-name="jaar" text:fixed="true" text:date-value="2024-03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01674</text:span><text:date style:data-style-name="nicedate" text:fixed="true" text:date-value="2024-03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01674</text:span><text:date style:data-style-name="nicedate" text:fixed="true" text:date-value="2024-03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4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opbouw aan de achterzijde van het dak, Hermannus Elconiusstraat 47 te Utrecht,  HZ_WABO-23-40287</meta:user-defined>
    <meta:user-defined meta:name="DCTERMS.W3CDTF/DCTERMS.available">2024-03-06</meta:user-defined>
    <meta:user-defined meta:name="DCTERMS.W3CDTF/OVERHEIDop.jaargang">2024</meta:user-defined>
    <meta:user-defined meta:name="OVERHEIDop.externeBijlage">ALG Publiceerbaar-A|exb-2024-9453</meta:user-defined>
    <meta:user-defined meta:name="OVERHEIDop.externeBijlage">Besluit omgevingsvergunning Publiceerbaar|exb-2024-9454</meta:user-defined>
    <meta:user-defined meta:name="OVERHEIDop.publicationIssue">101674</meta:user-defined>
    <meta:user-defined meta:name="OVERHEIDop.GmbID/DC.identifier">gmb-2024-101674</meta:user-defined>
    <meta:user-defined meta:name="OVERHEIDop.versieInformatie"/>
  </office:meta>
</office:document-meta>
</file>