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E KLUUT VOOR NR 1 EN 3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de kluut voor nr 1 en 3 te heerenveen  (29-12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155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55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55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DE KLUUT VOOR NR 1 EN 3 TE HEERENVEEN.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155</meta:user-defined>
    <meta:user-defined meta:name="OVERHEIDop.GmbID/DC.identifier">gmb-2024-10155</meta:user-defined>
    <meta:user-defined meta:name="OVERHEIDop.versieInformatie"/>
  </office:meta>
</office:document-meta>
</file>