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gewijzigd uitvoeren van het bouwen van een dakkapel aan de voorkant van de woning, Liemers 26 te Utrecht,  HZ_WABO-23-029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emers 26 te Utrecht</text:p>
            <text:p text:style-name="common-al">HZ_WABO-23-02955</text:p>
            <text:p text:style-name="common-al">Toelichting: het gewijzigd uitvoeren van het bouwen van een dakkapel aan de voorkant van de woning</text:p>
            <text:p text:style-name="common-al">Datum besluit: 27 februari 2023</text:p>
            <text:p text:style-name="common-al">Startdatum bezwaartermijn: 7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9201</text:span><text:line-break/><text:date style:data-style-name="dag" text:fixed="true" text:date-value="2023-03-08"/><text:line-break/><text:date style:data-style-name="jaar" text:fixed="true" text:date-value="2023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9201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9201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gewijzigd uitvoeren van het bouwen van een dakkapel aan de voorkant van de woning, Liemers 26 te Utrecht,  HZ_WABO-23-02955</meta:user-defined>
    <meta:user-defined meta:name="DCTERMS.W3CDTF/DCTERMS.available">2023-03-08</meta:user-defined>
    <meta:user-defined meta:name="DCTERMS.W3CDTF/OVERHEIDop.jaargang">2023</meta:user-defined>
    <meta:user-defined meta:name="OVERHEIDop.externeBijlage">aanvraag publiceerbaar-A|exb-2023-11417</meta:user-defined>
    <meta:user-defined meta:name="OVERHEIDop.externeBijlage">Besluit omgevingsvergunning publiceerbaar|exb-2023-11418</meta:user-defined>
    <meta:user-defined meta:name="OVERHEIDop.publicationIssue">99201</meta:user-defined>
    <meta:user-defined meta:name="OVERHEIDop.GmbID/DC.identifier">gmb-2023-99201</meta:user-defined>
    <meta:user-defined meta:name="OVERHEIDop.versieInformatie"/>
  </office:meta>
</office:document-meta>
</file>