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ierde bouwlaag op een woning, Lakenvelderstraat 29 te Utrecht,  HZ_WABO-22-428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kenvelderstraat 29 te Utrecht</text:p>
            <text:p text:style-name="common-al">HZ_WABO-22-42876</text:p>
            <text:p text:style-name="common-al">Toelichting: het bouwen van een vierde bouwlaag op een woning</text:p>
            <text:p text:style-name="common-al">Datum besluit: 5 januari 2023</text:p>
            <text:p text:style-name="common-al">Startdatum bezwaartermijn: 6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912</text:span><text:line-break/><text:date style:data-style-name="dag" text:fixed="true" text:date-value="2023-01-09"/><text:line-break/><text:date style:data-style-name="jaar" text:fixed="true" text:date-value="2023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12</text:span><text:date style:data-style-name="nicedate" text:fixed="true" text:date-value="2023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12</text:span><text:date style:data-style-name="nicedate" text:fixed="true" text:date-value="2023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vierde bouwlaag op een woning, Lakenvelderstraat 29 te Utrecht,  HZ_WABO-22-42876</meta:user-defined>
    <meta:user-defined meta:name="DCTERMS.W3CDTF/DCTERMS.available">2023-01-09</meta:user-defined>
    <meta:user-defined meta:name="DCTERMS.W3CDTF/OVERHEIDop.jaargang">2023</meta:user-defined>
    <meta:user-defined meta:name="OVERHEIDop.externeBijlage">ALG Publiceerbaar-A|exb-2023-1029</meta:user-defined>
    <meta:user-defined meta:name="OVERHEIDop.externeBijlage">Besluit omgevingsvergunning publiceerbaar|exb-2023-1031</meta:user-defined>
    <meta:user-defined meta:name="OVERHEIDop.publicationIssue">9912</meta:user-defined>
    <meta:user-defined meta:name="OVERHEIDop.GmbID/DC.identifier">gmb-2023-9912</meta:user-defined>
    <meta:user-defined meta:name="OVERHEIDop.versieInformatie"/>
  </office:meta>
</office:document-meta>
</file>