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6f897215-200c-4533-bcf4-193543c19816.jpg" manifest:media-type="image/x-eps"/>
  <manifest:file-entry manifest:full-path="Pictures/2i6e7c4862-f553-4eb4-9b15-8312d6b2f72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parkeerplaats opladen elektrische voertuigen aan de Jan Steenstraat thv. nr. 146 te Meppel </text:p>
      <text:section text:name="regeling_id1-3-2" text:style-name="regeling">
        <text:section text:name="aanhef_id1-3-2-1" text:style-name="aanhef">
          <text:section text:name="context_id1-3-2-1-1" text:style-name="context">
            <text:p text:style-name="context.al">1722887/1722890</text:p>
            <text:p text:style-name="context_bottom"/>
          </text:section>
          <text:p text:style-name="aanhef_wie">Burgemeester en wethouders van Meppel; </text:p>
          <text:p text:style-name="aanhef_wie">Gelet op:  </text:p>
          <text:p text:style-name="aanhef_wie">- Artikel 15, lid 1 van de Wegenverkeerswet 1994, waarin is bepaald dat een verkeersbesluit moet worden genomen voor plaatsing van artikel 12 van het Besluit Administratieve bepalingen inzake het wegverkeer (hierna: BABW) opgenomen verkeerstekens, evenals onderborden voor zover daardoor een gebod of verbod ontstaat of wordt gewijzigd; </text:p>
          <text:p text:style-name="aanhef_wie">- Artikel 18, eerste lid, onder d, van de Wegenverkeerswet 1994, waarin is bepaald dat verkeersbesluiten voor wegen onder beheer van de gemeente Meppel worden genomen door burgemeester en wethouders; </text:p>
          <text:section text:name="considerans_id1-3-2-1-6" text:style-name="considerans">
            <text:p text:style-name="tussenkopcur">
            <text:span text:style-name="nadrukvet">Overwegingen ten aanzien van het besluit</text:span>
          </text:p>
            <text:p text:style-name="considerans.al">- dat de toename van het aantal elektrische voertuigen de behoefte aan publieke laadinfrastructuur doen toenemen; </text:p>
            <text:p text:style-name="considerans.al">- dat door de aanbieder van laadinfrastructuur is gevraagd om vanwege de toenemende behoefte aan elektrisch laden op de locatie aan de Jan Steenstraat thv. nr. 146 te Meppel, zoals in de situatieschets is opgenomen, twee laadpalen te mogen plaatsen, beheren en exploiteren; </text:p>
            <text:p text:style-name="considerans.al">- dat het reserveren van een parkeerplaats voor het opladen van elektrische voertuigen de parkeerdruk in het gebied niet onevenredig nadelig beïnvloedt; </text:p>
            <text:p text:style-name="considerans.al">- dat het reserveren van de plaats en het plaatsen van de laadinfrastructuur de veiligheid en doorgang van het verkeer niet nadelig beïnvloedt; </text:p>
            <text:p text:style-name="considerans.al">- dat de betreffende parkeerplaats ligt binnen de bebouwde kom van Meppel, dat de plaats openbaar toegankelijk is en in beheer en onderhoud is bij de gemeente Meppel; </text:p>
            <text:p text:style-name="considerans.al">- het in stand houden van de weg en het waarborgen van de bruikbaarheid daarvan; </text:p>
            <text:p text:style-name="considerans.al">- het bevorderen van doelmatig of zuinig energiegebruik.</text:p>
            <text:p text:style-name="considerans_bottom"/>
          </text:section>
          <text:section text:name="afkondiging_id1-3-2-1-7" text:style-name="afkondiging">
            <text:p text:style-name="afkondiging_top"/>
            <text:p text:style-name="al">
            <text:span text:style-name="nadrukvet">BESLUIT</text:span>
          </text:p>
            <text:p text:style-name="al">1. tot het reserveren van twee parkeerplaatsen voor het opladen van elektrische voertuigen aan de Jan Steenstraat thv. nr. 146 te Meppel (voor locatie zie situatieschets); </text:p>
            <text:p text:style-name="al">2. tot het inrichten van twee van de gereserveerde parkeerplaatsen door het plaatsen van het bord E1003 (alleen laden elektrische voertuigen); </text:p>
            <text:p text:style-name="al">
            <text:span text:style-name="nadrukvet">Situatischets</text:span>
          </text:p>
            <text:p text:style-name="al">
            <draw:frame><draw:text-box><text:section text:name="plaatje_id1-3-2-1-7-5-1" text:style-name="plaatje">
              <text:p text:style-name="illustratie_id1-3-2-1-7-5-1-1"><draw:frame draw:style-name="illustratie_id1-3-2-1-7-5-1-1" text:anchor-type="paragraph" svg:width="100mm" svg:height="60.8mm"><draw:image xlink:href="Pictures/1i6f897215-200c-4533-bcf4-193543c19816.jpg" xlink:type="simple"/></draw:frame></text:p>
            </text:section></draw:text-box></draw:frame>
          </text:p>
            <text:p text:style-name="al">
            <draw:frame><draw:text-box><text:section text:name="plaatje_id1-3-2-1-7-6-1" text:style-name="plaatje">
              <text:p text:style-name="illustratie_id1-3-2-1-7-6-1-1"><draw:frame draw:style-name="illustratie_id1-3-2-1-7-6-1-1" text:anchor-type="paragraph" svg:width="100mm" svg:height="52.5mm"><draw:image xlink:href="Pictures/2i6e7c4862-f553-4eb4-9b15-8312d6b2f729.jpg" xlink:type="simple"/></draw:frame></text:p>
            </text:section></draw:text-box></draw:frame>
          </text:p>
          </text:section>
        </text:section>
        <text:section text:name="regeling-tekst_id1-3-2-2" text:style-name="regeling-tekst">
          <text:section text:name="tekst_id1-3-2-2-1" text:style-name="tekst">
            <text:p text:style-name="common-al">Meppel, 10 februari 2023, </text:p>
            <text:p text:style-name="common-al">Burgemeester en wethouders van Meppel, </text:p>
            <text:p text:style-name="common-al">Namens deze, </text:p>
            <text:p text:style-name="common-al">J.A. Trompetter </text:p>
            <text:p text:style-name="common-al">Teammanager Ruimte Initiatief </text:p>
            <text:p text:style-name="last-al">Dit document is digitaal ondertekend en daarom niet voorzien van een handtekening. </text:p>
            <text:p text:style-name="tekst_bottom"/>
          </text:section>
        </text:section>
        <text:section text:name="bezwaarschrift_id1-3-2-3" text:style-name="bezwaarschrift">
          <text:p text:style-name="bezwaarschrift_top"/>
          <text:p text:style-name="tussenkopvetcur">Mededelingen</text:p>
          <text:p text:style-name="tussenkopcur">Bezwaar- of beroepsclausule</text:p>
          <text:p text:style-name="bezwaarschrift_al">Bezwaar maken </text:p>
          <text:p text:style-name="bezwaarschrift_al">Wilt u bezwaar maken tegen ons besluit? Stuurt u dan binnen 6 weken na de datum van deze brief uw bezwaarschrift naar:  </text:p>
          <text:p text:style-name="bezwaarschrift_al">Gemeente Meppel </text:p>
          <text:p text:style-name="bezwaarschrift_al">College van burgemeester en wethouders </text:p>
          <text:p text:style-name="bezwaarschrift_al">Postbus 501  </text:p>
          <text:p text:style-name="bezwaarschrift_al">7940 AM MEPPEL </text:p>
          <text:p text:style-name="bezwaarschrift_al">Let u erop dat u in uw bezwaarschrift in ieder geval de volgende gegevens opneemt. Zo voorkomt u dat uw bezwaar vertraging oploopt: </text:p>
          <text:p text:style-name="bezwaarschrift_al">- uw naam en adres; </text:p>
          <text:p text:style-name="bezwaarschrift_al">- de datum waarop u uw bezwaarschrift indient; </text:p>
          <text:p text:style-name="bezwaarschrift_al">- een korte omschrijving van het besluit waartegen u bezwaar maakt; </text:p>
          <text:p text:style-name="bezwaarschrift_al">- een duidelijke uitleg waarom u het niet eens bent met ons besluit. </text:p>
          <text:p text:style-name="bezwaarschrift_al">Vergeet u niet het bezwaarschrift te ondertekenen? </text:p>
          <text:p text:style-name="bezwaarschrift_al">Voorlopige voorziening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 </text:p>
          <text:p text:style-name="bezwaarschrift_al">Afdeling bestuursrecht </text:p>
          <text:p text:style-name="bezwaarschrift_al">Postbus 150 </text:p>
          <text:p text:style-name="bezwaarschrift_al">9700 AD Groningen </text:p>
          <text:p text:style-name="bezwaarschrift_al">Let u erop dat de Rechtbank voor uw verzoek om een voorlopige voorziening kosten in rekening breng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7-5-1-1" style:parent-style-name="Standard">
      <style:paragraph-properties style:line-spacing="0mm" style:text-autospace="none" ofo:line-height="0.001cm"/>
    </style:style>
    <style:style style:family="graphic" style:name="illustratie_id1-3-2-1-7-5-1-1" style:parent-style-name="Standard">
      <style:graphic-properties style:horizontal-pos="left" style:horizontal-rel="paragraph" style:vertical-pos="top" style:vertical-rel="paragraph" style:wrap="none" ofo:margin-right="3mm"/>
    </style:style>
    <style:style style:family="paragraph" style:name="illustratie_id1-3-2-1-7-6-1-1" style:parent-style-name="Standard">
      <style:paragraph-properties style:line-spacing="0mm" style:text-autospace="none" ofo:line-height="0.001cm"/>
    </style:style>
    <style:style style:family="graphic" style:name="illustratie_id1-3-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98365</text:span><text:line-break/><text:date style:data-style-name="dag" text:fixed="true" text:date-value="2023-03-07"/><text:line-break/><text:date style:data-style-name="jaar" text:fixed="true" text:date-value="2023-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8365</text:span><text:date style:data-style-name="nicedate" text:fixed="true" text:date-value="2023-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8365</text:span><text:date style:data-style-name="nicedate" text:fixed="true" text:date-value="2023-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Meppel - Laadpaal - Jan Steenstraat 14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22887/1722890</meta:user-defined>
    <meta:user-defined meta:name="DCTERMS.abstract">Instellen parkeerplaats opladen elektrische voertuigen aan de Jan Steenstraat thv. nr. 146 te Meppe</meta:user-defined>
    <meta:user-defined meta:name="OVERHEIDop.verkeersbordcode">E1000</meta:user-defined>
    <dc:language>nl</dc:language>
    <meta:user-defined meta:name="OVERHEIDop.locatietype/OVERHEIDop.gebiedsmarkering">Adres</meta:user-defined>
    <meta:user-defined meta:name="DC.title">Instellen parkeerplaats opladen elektrische voertuigen aan de Jan Steenstraat thv. nr. 146 te Meppel</meta:user-defined>
    <meta:user-defined meta:name="DCTERMS.W3CDTF/DCTERMS.available">2023-03-07</meta:user-defined>
    <meta:user-defined meta:name="DCTERMS.W3CDTF/OVERHEIDop.jaargang">2023</meta:user-defined>
    <meta:user-defined meta:name="OVERHEIDop.publicationIssue">98365</meta:user-defined>
    <meta:user-defined meta:name="OVERHEIDop.GmbID/DC.identifier">gmb-2023-98365</meta:user-defined>
    <meta:user-defined meta:name="OVERHEIDop.versieInformatie"/>
  </office:meta>
</office:document-meta>
</file>