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Bouwen bouwwerk aan Kloksteeg 50 perceel L 6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Verbouwen verdiepingen naar 1 appartement aan Kloksteeg 50 perceel L 610</text:span>
          </text:p>
            <text:p text:style-name="common-al">De gemeente Winterswijk heeft een aanvraag voor een omgevingsvergunning ontvangen. De vergunning is aangevraagd voor het Verbouwen van verdiepingen naar 1 appartement aan Kloksteeg 50 perceel L 610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3 maart 2023. Als de vergunning wordt verleend, publiceert de gemeente Winterswijk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leef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97902</text:span><text:line-break/><text:date style:data-style-name="dag" text:fixed="true" text:date-value="2023-03-07"/><text:line-break/><text:date style:data-style-name="jaar" text:fixed="true" text:date-value="2023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7902</text:span><text:date style:data-style-name="nicedate" text:fixed="true" text:date-value="2023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7902</text:span><text:date style:data-style-name="nicedate" text:fixed="true" text:date-value="2023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aanvraag op locatie Kloksteeg 50 perceel L 610</meta:user-defined>
    <dc:language>nl</dc:language>
    <meta:user-defined meta:name="OVERHEIDop.locatietype/OVERHEIDop.gebiedsmarkering">Punt</meta:user-defined>
    <meta:user-defined meta:name="DC.title">Aanvraag vergunning voor Bouwen bouwwerk aan Kloksteeg 50 perceel L 610</meta:user-defined>
    <meta:user-defined meta:name="DCTERMS.W3CDTF/DCTERMS.available">2023-03-07</meta:user-defined>
    <meta:user-defined meta:name="DCTERMS.W3CDTF/OVERHEIDop.jaargang">2023</meta:user-defined>
    <meta:user-defined meta:name="OVERHEIDop.publicationIssue">97902</meta:user-defined>
    <meta:user-defined meta:name="OVERHEIDop.GmbID/DC.identifier">gmb-2023-97902</meta:user-defined>
    <meta:user-defined meta:name="OVERHEIDop.versieInformatie"/>
  </office:meta>
</office:document-meta>
</file>