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Eksterstraat 5 Leeuwarden, (11055849) bouwen van een extra ruimte op de derde etage, einddatum 17-04-2023.</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97461</text:span><text:line-break/><text:date style:data-style-name="dag" text:fixed="true" text:date-value="2023-03-08"/><text:line-break/><text:date style:data-style-name="jaar" text:fixed="true" text:date-value="2023-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7461</text:span><text:date style:data-style-name="nicedate" text:fixed="true" text:date-value="2023-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7461</text:span><text:date style:data-style-name="nicedate" text:fixed="true" text:date-value="2023-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0/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Adres</meta:user-defined>
    <meta:user-defined meta:name="DC.title">Verdaagde aangevraagde vergunning Eksterstraat 5 Leeuwarden, (11055849) bouwen van een extra ruimte op de derde etage, einddatum 17-04-2023.</meta:user-defined>
    <meta:user-defined meta:name="DCTERMS.W3CDTF/DCTERMS.available">2023-03-08</meta:user-defined>
    <meta:user-defined meta:name="DCTERMS.W3CDTF/OVERHEIDop.jaargang">2023</meta:user-defined>
    <meta:user-defined meta:name="OVERHEIDop.publicationIssue">97461</meta:user-defined>
    <meta:user-defined meta:name="OVERHEIDop.GmbID/DC.identifier">gmb-2023-97461</meta:user-defined>
    <meta:user-defined meta:name="OVERHEIDop.versieInformatie"/>
  </office:meta>
</office:document-meta>
</file>