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uitwerkingsplan Lommerrijk fase 5a en verleende omgevingsvergunning(en), voor de activiteit ‘het bouwen van een bouwwerk’ ten behoeve van in totaal 28 woningen</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maakt onder toepassing van artikel 3.30 van de Wet ruimtelijke ordening en het Coördinatiebesluit van de gemeenteraad van 12 juni 2014 voor bouwprojecten in het bestemmingsplan Driessen bekend dat met ingang van 9 maart 2023 ter inzage liggen:</text:p>
            <text:p text:style-name="common-al">- het vastgestelde uitwerkingsplan Lommerrijk fase 5a; </text:p>
            <text:p text:style-name="common-al">- de verleende omgevingsvergunning(en) voor het bouwen van in totaal 28 grondgebonden woningen;</text:p>
            <text:p text:style-name="common-al"/>
            <text:p text:style-name="common-al">Het plangebied is gelegen aan de westzijde van Landgoed Driessen, in deelgebied Lommerrijk ten westen van de Burg. de Geusstraat. Lommerrijk ligt grofweg ingeklemd tussen de deelgebieden ‘De Villa’ en ‘De Bibliotheek’ aan de oostzijde, de Oudestraat aan de noordzijde en Van der Duinstraat aan de zuidzijde.</text:p>
            <text:p text:style-name="common-al">Het uitwerkingsplan vormt de juridisch planologische grondslag voor realisering van genoemde woningen. Het uitwerkingsplan omvat de verbeelding (plankaart) en de regels (voorschriften) en is voorzien van een toelichting. De verleende omgevingsvergunningen zien op de bouw van deze woningen.</text:p>
            <text:p text:style-name="common-al"/>
            <text:p text:style-name="common-al">
            <text:span text:style-name="nadrukvet">Coördinatie</text:span>
          </text:p>
            <text:p text:style-name="common-al">De procedure van het uitwerkingsplan wordt gecoördineerd onder toepassing van het coördinatiebesluit van de raad van 12 juni 2014 en het collegebesluit d.d. 5 juli 2022  met de procedure omgevingsvergunning(en) voor het bouwen van 28 woningen. De coördinatieregeling maakt het mogelijk om de besluiten behorende bij deze ontwikkeling gezamenlijk voor te bereiden en te coördineren en gelijktijdig bekend te maken. Het doorlopen van deze procedure heeft tot gevolg dat tevens bundeling van rechtsbescherming plaatsvindt. </text:p>
            <text:p text:style-name="common-al"/>
            <text:p text:style-name="common-al">
            <text:span text:style-name="nadrukvet">Vastgesteld uitwerkingsplan</text:span>
          </text:p>
            <text:p text:style-name="common-al">Het College van Waalwijk heeft op 28 februari 2023 het uitwerkingsplan Lommerrijk fase 5a van het bestemmingsplan Driessen gewijzigd vastgesteld. De wijzigingen hebben betrekking op de plantoelichting (actualisatie onderzoek en enkele tekstuele aanpassingen in de waterparagraaf).</text:p>
            <text:p text:style-name="common-al"/>
            <text:p text:style-name="common-al">
            <text:span text:style-name="nadrukvet">Verleende omgevingsvergunning coördinatie</text:span>
          </text:p>
            <text:p text:style-name="common-al">Voor de realisatie van de plannen is een omgevingsvergunning voor het bouwen van een bouwwerk benodigd. Het college van Waalwijk heeft de vereiste omgevingsvergunningen d.d. 2 maart 2023 verleend.</text:p>
            <text:p text:style-name="common-al"/>
            <text:p text:style-name="common-al">
            <text:span text:style-name="nadrukvet">Inzage</text:span>
          </text:p>
            <text:p text:style-name="common-al">Het uitwerkingsplan Lommerrijk fase 5a en de verleende omgevingsvergunning(en) voor in totaal 28 woningen met bijbehorende stukken liggen met ingang van 9 maart 2023 gedurende zes weken voor een ieder ter inzage bij de receptie van het stadhuis, Taxandriaweg 6, Waalwijk, ingang Winterdijk tijdens openingstijden. ma, wo, vrij 8.30 – 17.00 uur en op di. – en do. 8.30 – 19.30 uur (tijdens avondopenstelling zijn de inhoudelijk bij het plan betrokken medewerkers niet aanwezig). </text:p>
            <text:p text:style-name="common-al">Het uitwerkingsplan is te raadplegen via de website www.waalwijk.nl, via zoekopdracht: bestemmingsplan bekijken, onder vastgesteld bestemmingsplan en de landelijke website www.ruimtelijkeplannen.nl met identificatienummer NL.IMRO.0867.BPUWWLrijkfase5a-VA01.</text:p>
            <text:p text:style-name="common-al"/>
            <text:p text:style-name="common-al">
            <text:span text:style-name="nadrukvet">Beroep </text:span>
          </text:p>
            <text:p text:style-name="common-al">Volgens artikel 3.30 en 8.3 van de Wet ruimtelijke ordening worden de besluiten als één besluit voor beroep aangemerkt. Omdat toepassing is gegeven aan de coördinatieregeling van artikel 3.30 Wro betekent dit voor het indienen van een beroepschrift dat alle beroepsgronden meteen in het beroepschrift moeten worden opgenomen en dat de beroepsgronden na de beroepstermijn niet meer kunnen worden aangevuld.</text:p>
            <text:p text:style-name="common-al">Tegen het besluit tot vaststelling van het uitwerkingsplan en de verleende omgevingsvergunningen kan met ingang van de dag na die waarop de besluiten ter inzage zijn gelegd gedurende 6 weken beroep worden ingesteld.</text:p>
            <text:p text:style-name="common-al">Als u belanghebbende bent, kunt u altijd beroep aantekenen, ook al hebt u geen zienswijzen op het ontwerp uitwerkingsplan en/of de ontwerp omgevingsvergunningen ingediend. Als u geen belanghebbende bent, kunt u alleen beroep aantekenen als u op het ontwerp uitwerkingsplan en/of de ontwerp omgevingsvergunningen een zienswijze hebt ingediend. Dit laatste geldt niet als u kunt aantonen dat u redelijkerwijs niet in staat bent geweest zich tijdig tot het college te wenden. Een ieder kan beroep indienen tegen de wijzigingen die in het uitwerkingsplan zijn aangebracht ten opzichte van het ontwerp.</text:p>
            <text:p text:style-name="common-al"/>
            <text:p text:style-name="common-al">Het beroepschrift moet worden ingediend bij de Afdeling Bestuursrechtspraak van de Raad van State, Postbus 20019, 2500 EA Den Haag. Het beroepschrift bevat in ieder geval uw naam, adres, de dagtekening, een omschrijving van (het onderdeel van) het besluit waartegen het beroep is gericht en de gronden van het beroep. Aan deze procedure zijn griffiekosten verbonden. </text:p>
            <text:p text:style-name="common-al">U kunt ook digitaal beroep instellen via https://digitaalloket.raadvanstate.nl. Een beroepschrift heeft geen schorsende werking. Daarvoor moet afzonderlijk een verzoek om voorlopige voorziening bij de Voorzitter van genoemde afdeling worden ingediend. Ook hiervoor is griffierecht verschuldigd.</text:p>
            <text:p text:style-name="common-al"/>
            <text:p text:style-name="common-al">
            <text:span text:style-name="nadrukvet">Inwerkingtreding</text:span>
          </text:p>
            <text:p text:style-name="common-al">De gecoördineerde besluiten treden in werking met ingang van de dag na die waarop de beroepstermijn afloopt. Indien binnen de beroepstermijn een verzoek om voorlopige voorziening is ingediend, treden het besluit tot vaststelling en de omgevingsvergunningen niet in werking voordat op dat verzoek is beslist.</text:p>
            <text:p text:style-name="common-al"/>
            <text:p text:style-name="common-al">
            <text:span text:style-name="nadrukvet">Informatie</text:span>
          </text:p>
            <text:p text:style-name="common-al">Voor nadere informatie over het vastgestelde uitwerkingsplan kunt u contact opnemen met de mevr. P. Schreppers van het team Ruimte, Economie en Werk, e-mail <text:a xlink:href="mailto:pschreppers@waalwijk.nl" xlink:type="simple">pschreppers@waalwijk.nl</text:a>, 0416-683456.</text:p>
            <text:p text:style-name="common-al">Voor meer informatie over de verleende omgevingsvergunningen kunt u contact opnemen met de heer T. van der Minnen, e-mail <text:a xlink:href="mailto:tvanderminnen@waalwijk.nl" xlink:type="simple">tvanderminnen@waalwijk.nl</text:a>, 0416-683456. </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97362</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7362</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7362</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Waalwijk</meta:user-defined>
    <meta:user-defined meta:name="OVERHEID.Informatietype/DC.type">officiële publicatie</meta:user-defined>
    <meta:user-defined meta:name="OVERHEIDop.Rubriek/DC.type">ruimtelijk plan of omgevingsdocument</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imtelijkplan/OVERHEIDop.bekendmakingBetreffendePlan">NL.IMRO.0867.BPUWWLrijkfase5a-VA01</meta:user-defined>
    <meta:user-defined meta:name="OVERHEIDop.Plansoort/OVERHEIDop.plansoort">bestemmings- of omgevingsplan</meta:user-defined>
    <dc:language>nl</dc:language>
    <meta:user-defined meta:name="OVERHEIDop.locatietype/OVERHEIDop.gebiedsmarkering">Punt</meta:user-defined>
    <meta:user-defined meta:name="DC.title">Vastgesteld uitwerkingsplan Lommerrijk fase 5a en verleende omgevingsvergunning(en), voor de activiteit ‘het bouwen van een bouwwerk’ ten behoeve van in totaal 28 woningen</meta:user-defined>
    <meta:user-defined meta:name="DCTERMS.W3CDTF/DCTERMS.available">2023-03-08</meta:user-defined>
    <meta:user-defined meta:name="DCTERMS.W3CDTF/OVERHEIDop.jaargang">2023</meta:user-defined>
    <meta:user-defined meta:name="OVERHEIDop.publicationIssue">97362</meta:user-defined>
    <meta:user-defined meta:name="OVERHEIDop.GmbID/DC.identifier">gmb-2023-97362</meta:user-defined>
    <meta:user-defined meta:name="OVERHEIDop.versieInformatie"/>
  </office:meta>
</office:document-meta>
</file>