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Lange Stammerdijk 18, Amsterdam - H.J.G. Griffioen - het bouwen van een nieuwe kap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Zuidoost van de gemeente Amsterdam bekend dat zij een melding ingevolge het Activiteitenbesluit heeft ontvangen. </text:p>
            <text:p text:style-name="common-al">De melding betreft het bouwen van een nieuwe kapschuur. </text:p>
            <text:p text:style-name="common-al">Melder: H.J.G. Griffioen </text:p>
            <text:p text:style-name="common-al">Ontvangstdatum melding: 28-10-2022 </text:p>
            <text:p text:style-name="common-al">Zaaknummer: 11617096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1572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6959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95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95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3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15726</meta:user-defined>
    <meta:user-defined meta:name="DCTERMS.abstract">Bekendmaking van Gemeente Amsterdam - Stadsdeel Zuidoost</meta:user-defined>
    <dc:language>nl</dc:language>
    <meta:user-defined meta:name="OVERHEIDop.locatietype/OVERHEIDop.gebiedsmarkering">Punt</meta:user-defined>
    <meta:user-defined meta:name="DC.title">Melding Activiteitenbesluit - Lange Stammerdijk 18, Amsterdam - H.J.G. Griffioen - het bouwen van een nieuwe kapschuur</meta:user-defined>
    <meta:user-defined meta:name="DCTERMS.W3CDTF/DCTERMS.available">2023-03-06</meta:user-defined>
    <meta:user-defined meta:name="DCTERMS.W3CDTF/OVERHEIDop.jaargang">2023</meta:user-defined>
    <meta:user-defined meta:name="OVERHEIDop.publicationIssue">96959</meta:user-defined>
    <meta:user-defined meta:name="OVERHEIDop.GmbID/DC.identifier">gmb-2023-96959</meta:user-defined>
    <meta:user-defined meta:name="OVERHEIDop.versieInformatie"/>
  </office:meta>
</office:document-meta>
</file>