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een woning, Simon Carmiggeltplantsoen 17 te Utrecht,  HZ_WABO-23-0290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imon Carmiggeltplantsoen 17 te Utrecht</text:p>
            <text:p text:style-name="common-al">HZ_WABO-23-02909</text:p>
            <text:p text:style-name="common-al">Toelichting: het bouwen van een dakkapel aan de voorkant van een woning</text:p>
            <text:p text:style-name="common-al">Datum besluit: 2 maart 2023</text:p>
            <text:p text:style-name="common-al">Startdatum bezwaartermijn: 3 maart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96727</text:span><text:line-break/><text:date style:data-style-name="dag" text:fixed="true" text:date-value="2023-03-06"/><text:line-break/><text:date style:data-style-name="jaar" text:fixed="true" text:date-value="2023-03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6727</text:span><text:date style:data-style-name="nicedate" text:fixed="true" text:date-value="2023-03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6727</text:span><text:date style:data-style-name="nicedate" text:fixed="true" text:date-value="2023-03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een woning, Simon Carmiggeltplantsoen 17 te Utrecht,  HZ_WABO-23-02909</meta:user-defined>
    <meta:user-defined meta:name="DCTERMS.W3CDTF/DCTERMS.available">2023-03-06</meta:user-defined>
    <meta:user-defined meta:name="DCTERMS.W3CDTF/OVERHEIDop.jaargang">2023</meta:user-defined>
    <meta:user-defined meta:name="OVERHEIDop.externeBijlage">Aanvraag publiceerbaar-A|exb-2023-11227</meta:user-defined>
    <meta:user-defined meta:name="OVERHEIDop.externeBijlage">Besluit omgevingsvergunning publiceerbaar|exb-2023-11228</meta:user-defined>
    <meta:user-defined meta:name="OVERHEIDop.publicationIssue">96727</meta:user-defined>
    <meta:user-defined meta:name="OVERHEIDop.GmbID/DC.identifier">gmb-2023-96727</meta:user-defined>
    <meta:user-defined meta:name="OVERHEIDop.versieInformatie"/>
  </office:meta>
</office:document-meta>
</file>