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Brouwersvaart 136 ZW, 2022-07710, verbouwen van begane grond, realiseren van patio, veranderen van ramen in zijgevel en veranderen van gebruik van begane grond naar dienstverlening en berging voor bovenwoning, activiteit bouwen, activiteit handelen in strijd met regels ruimtelijke ordening, verzonden 27 febr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96489</text:span><text:line-break/><text:date style:data-style-name="dag" text:fixed="true" text:date-value="2023-03-06"/><text:line-break/><text:date style:data-style-name="jaar" text:fixed="true" text:date-value="2023-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6489</text:span><text:date style:data-style-name="nicedate" text:fixed="true" text:date-value="2023-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6489</text:span><text:date style:data-style-name="nicedate" text:fixed="true" text:date-value="2023-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Brouwersvaart 136 ZW, 2022-07710, verbouwen van begane grond, realiseren van patio, veranderen van ramen in zijgevel en veranderen van gebruik van begane grond naar dienstverlening en berging voor bovenwoning, activiteit bouwen, activiteit handelen in strijd met regels ruimtelijke ordening, verzonden 27 februari 2023</meta:user-defined>
    <meta:user-defined meta:name="DCTERMS.W3CDTF/DCTERMS.available">2023-03-06</meta:user-defined>
    <meta:user-defined meta:name="DCTERMS.W3CDTF/OVERHEIDop.jaargang">2023</meta:user-defined>
    <meta:user-defined meta:name="OVERHEIDop.publicationIssue">96489</meta:user-defined>
    <meta:user-defined meta:name="OVERHEIDop.GmbID/DC.identifier">gmb-2023-96489</meta:user-defined>
    <meta:user-defined meta:name="OVERHEIDop.versieInformatie"/>
  </office:meta>
</office:document-meta>
</file>