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INGSBESLUIT DIENST VAN ALGEMEEN ECONOMISCH BELANG STICHTING RMT</text:p>
      <text:section text:name="regeling_id1-3-2" text:style-name="regeling">
        <text:section text:name="aanhef_id1-3-2-1" text:style-name="aanhef">
          <text:section text:name="preambule_id1-3-2-1-1" text:style-name="preambule">
            <text:p text:style-name="al">Besluit van het college van burgermeester en wethouders van Noardeast-Fryslân, Tytsjerksteradiel, Dantumadiel en Achtkarspelen (hierna: Colleges). </text:p>
            <text:p text:style-name="al"/>
            <text:p text:style-name="al">Gelet op:</text:p>
            <text:p text:style-name="al"/>
            <text:p text:style-name="al">• artikel 108 jo. 160, eerste lid, aanhef en onder a Gemeentewet;</text:p>
            <text:p text:style-name="al">• afdeling 3.4 Awb;</text:p>
            <text:p text:style-name="al">• artikel 14 en 106 van het Verdrag betreffende de werking van de Europese Unie (hierna: VWEU) en Protocol nummer 26 Betreffende de diensten van algemeen economisch belang, Publicatieblad Nr. 115 van 09/05/2008 blz. 0308 – 0308 (hierna: Procotol 26); </text:p>
            <text:p text:style-name="al">• het Vrijstellingsbesluit van de Commissie voor diensten van algemeen economisch belang van 20 december 2011, 2012/21/EU, C 2011, 9380, PbEU 2012/L7 van 11 januari 2012, (hierna: DAEB-Vrijstellingsbesluit).</text:p>
            <text:p text:style-name="al"/>
            <text:p text:style-name="al">De Colleges, overwegende dat:</text:p>
            <text:p text:style-name="al"/>
            <text:p text:style-name="al">De hieronder beschreven taak van Stichting RegioMarketing Toerisme, ingeschreven in het Handelsregister onder nummer 60258667, handelend onder de naam ‘<text:span text:style-name="nadrukcur">Stichting RegioMarketing Toerisme</text:span>’ (hierna: Stichting RMT), wordt aangewezen als een dienst van algemeen economisch belang. Stichting RMT wordt belast met de uitvoering van de dienst van algemeen economisch belang en zal op basis van nader vast te stellen subsidiebesluiten worden gecompenseerd voor de uitvoering van deze dienst van algemeen economisch belang. </text:p>
            <text:p text:style-name="al"/>
            <text:p text:style-name="al">In de regio Noordoost-Fryslân is behoefte aan een partij die op regionaal niveau onderwijs, overheid en ondernemers in de toeristische sector bij elkaar brengt (via makelen &amp; schakelen), als aanspreekpunt fungeert voor deze partijen en de regio in het toeristische vizier plaatst door middel van regiomarketing. Bij makelen en schakelen worden, op lokaal- of projectniveau, partijen bij elkaar gebracht. Daarnaast vindt bij makelen en schakelen een vorm van match-making plaats. Match-making omvat het bij elkaar brengen van verschillende partijen (stakeholders) en het meehelpen om toeristische projecten te definiëren. Door bovengenoemde acties wordt gezorgd voor een gecentraliseerde informatievoorziening, is de regio makkelijker vindbaar en is een breed aanbod beschikbaar voor toeristen en inwoners. Dit zal bijdragen aan het vergroten van de aantrekkelijkheid en leefbaarheid van de regio Noordoost-Fryslân.</text:p>
            <text:p text:style-name="al"/>
            <text:p text:style-name="al">Door de Colleges is gesignaleerd dat de regiomarketing in de regio Noordoost-Fryslân en het aanjagen door middel van makelen &amp; schakelen van deze regiomarketing een dienst is die zonder overheidsingrijpen onvoldoende tot niet door marktpartijen wordt uitgevoerd. Volgens de Colleges is het om deze reden noodzakelijk om deze activiteiten aan te wijzen als dienst van algemeen economisch belang en Stichting RMT te belasten met de uitvoering daarvan. </text:p>
            <text:p text:style-name="al"/>
            <text:p text:style-name="al">De eerste taak (activiteit 1) van Stichting RMT omvat de regiomarketing van de regio Noordoost-Fryslân en behelst onder andere meer specifiek:</text:p>
            <text:p text:style-name="al"/>
            <text:p text:style-name="al">• Gastheerschap van de regio Noordoost-Fryslân;</text:p>
            <text:p text:style-name="al">• Foldermarkten organiseren;</text:p>
            <text:p text:style-name="al">• Informatievoorziening voor toeristen en bezoekers;</text:p>
            <text:p text:style-name="al">• Onderhoud website <text:a xlink:href="https://www.rmtnof.nl/" xlink:type="simple">https://www.rmtnof.nl/</text:a>;</text:p>
            <text:p text:style-name="al">• Kennisbijeenkomsten;</text:p>
            <text:p text:style-name="al">• Productontwikkeling zoals flyers, nieuwsbrieven, columns, fietskaarten en informatiefolders;</text:p>
            <text:p text:style-name="al">• Samenwerking met Merk Fryslân.</text:p>
            <text:p text:style-name="al"/>
            <text:p text:style-name="al">De tweede taak (activiteit 2) van Stichting RMT omvat het aanjagen van de regiomarketing door middel van makelen &amp; schakelen en behelst onder andere meer specifiek:</text:p>
            <text:p text:style-name="al"/>
            <text:p text:style-name="al">• Verdiepingsslag van het gastheerschap door middel van het tot stand brengen van een Triple Helix (onderwijs, ondernemingen en overheid);</text:p>
            <text:p text:style-name="al">• Lerend netwerk tot stand brengen;</text:p>
            <text:p text:style-name="al">• Bijeenbrengen van diverse stakeholders;</text:p>
            <text:p text:style-name="al">• Makelen &amp; schakelen van de Triple Helix;</text:p>
            <text:p text:style-name="al">• Netwerkbijeenkomsten van de Triple Helix;</text:p>
            <text:p text:style-name="al">• Opzetten van een openbaar inzichtelijke projectendatabase.</text:p>
            <text:p text:style-name="al"/>
            <text:p text:style-name="al">
            <text:span text:style-name="nadrukvet">BESLUIT:</text:span> De regiomarketing van de regio Noordoost-Fryslân en het aanjagen van deze regiomarketing door middel van makelen &amp; schakelen aan te wijzen als een dienst van algemeen economische belang en Stichting RMT te belasten met de uitvoering van deze dienst. </text:p>
            <text:p text:style-name="al"/>
            <text:p text:style-name="al">
            <text:span text:style-name="nadrukvet">a. </text:span>
            <text:span text:style-name="nadrukvet">Omschrijving en inhoud van de Dienst van Algemeen Economisch belang</text:span>:</text:p>
            <text:p text:style-name="al"/>
            <text:p text:style-name="al">De dienst van algemeen economisch belang omvat de regiomarketing van de regio Noordoost-Fryslân (activiteit 1) en het aanjagen van deze regiomarketing door middel van makelen &amp; schakelen (activiteit 2).</text:p>
            <text:p text:style-name="al"/>
            <text:p text:style-name="al">De colleges van burgermeester en wethouders zijn belast met het toezicht op de uitvoering van de hierboven beschreven dienst. In het geval de omvang van de openbare dienstverplichting wordt verruimd tot nieuwe diensten, wordt het Aanwijzingsbesluit dienovereenkomstig aangepast binnen de beperkingen van artikel 106, tweede lid, VWEU. </text:p>
            <text:p text:style-name="al"/>
            <text:p text:style-name="al">
            <text:span text:style-name="nadrukvet">b. </text:span>
            <text:span text:style-name="nadrukvet">Duur van de Dienst van Algemeen Economisch belang</text:span>:</text:p>
            <text:p text:style-name="al"/>
            <text:p text:style-name="al">De duur van de dienst van algemeen economisch belang bedraagt 4 jaar. Het definitieve besluit treedt, conform afdeling 3.4 Awb op 2 maart 2023 in werking en eindigt op 1 maart 2027.</text:p>
            <text:p text:style-name="al"/>
            <text:p text:style-name="al">
            <text:span text:style-name="nadrukvet">c. </text:span>
            <text:span text:style-name="nadrukvet">Betrokken onderneming en het betrokken grondgebied:</text:span>
          </text:p>
            <text:p text:style-name="al"/>
            <text:p text:style-name="al">De openbare dienstverplichting wordt opgelegd aan Stichting RMT en geldt voor het grondgebied van de regio Noordoost-Fryslân. </text:p>
            <text:p text:style-name="al"/>
            <text:p text:style-name="al">
            <text:span text:style-name="nadrukvet">d. </text:span>
            <text:span text:style-name="nadrukvet">Parameters voor de berekening inzake de compensatie, de monitoring en de herziening van de compensatie:</text:span>
          </text:p>
            <text:p text:style-name="al"/>
            <text:p text:style-name="al">
            <text:span text:style-name="nadrukcur">
              <text:span text:style-name="nadrukvet">Kostenparameter en berekening compensatie</text:span>
            </text:span>
          </text:p>
            <text:p text:style-name="al"/>
            <text:p text:style-name="al">Stichting RMT zal een vergoeding (compensatie) ontvangen. Deze vergoeding is gebaseerd op de boekhoudkundige kostentoerekeningsmethode waarbij de aanvaarde algemene beginselen van kostprijsadministratie worden gehanteerd. Voor vergoeding van de dienst van algemeen economisch belang (hierna aangeduid als DAEB) komen alle kosten in aanmerking die verband houden met de uitvoering van deze dienst, exclusief een redelijke winst. Dit kan worden uitgedrukt in de volgende formule:</text:p>
            <text:p text:style-name="al"/>
            <text:p text:style-name="al">
            <text:span text:style-name="nadrukcur">Compensatie DAEB = alle kosten DAEB</text:span>
          </text:p>
            <text:p text:style-name="al">
            <text:span text:style-name="nadrukcur">Alle kosten DAEB = aantal uren x prijs per uur (afrekeneenheid DAEB) + alle direct toe te rekenen kosten (die op basis van facturen worden verantwoord)</text:span>
          </text:p>
            <text:p text:style-name="al"/>
            <text:p text:style-name="al">Specifiek aan activiteiten te koppelen kosten zijn de kosten die direct toerekenbaar zijn aan de DAEB. </text:p>
            <text:p text:style-name="al"/>
            <text:p text:style-name="al">De direct toerekenbare kosten zijn de daadwerkelijk gemaakte kosten, conform artikel 5, derde lid, sub c, DAEB-Vrijstellingsbesluit, inzake het uurtarief van de ingehuurde zzp-ers, de terugkerende kosten en inkoopkosten buiten de organisatie blijkens de door Stichting RMT aan te leveren facturen.</text:p>
            <text:p text:style-name="al"/>
            <text:p text:style-name="al">De jaarlijkse compensatie wordt berekend aan de hand van de volgende kostenparameter:</text:p>
            <text:p text:style-name="al"/>
            <text:p text:style-name="al">
            <text:span text:style-name="nadrukcur">
              <text:span text:style-name="nadrukondlijn">Verantwoording facturen uurtarief zzp-ers</text:span>
            </text:span>
          </text:p>
            <text:p text:style-name="al">
            <text:span text:style-name="nadrukcur">• Activiteit 1 – regiomarketing: aantal uren x prijs per uur (afrekeneenheid DAEB)</text:span>
          </text:p>
            <text:p text:style-name="al">
            <text:span text:style-name="nadrukcur">• Activiteit 2 – aanjagen en makelen &amp; schakelen van de regiomarketing: aantal uren x prijs per uur (afrekeneenheid DAEB)</text:span>
          </text:p>
            <text:p text:style-name="al"/>
            <text:p text:style-name="al">
            <text:span text:style-name="nadrukcur">
              <text:span text:style-name="nadrukondlijn">Verantwoording organisatiekosten</text:span>
            </text:span>
          </text:p>
            <text:p text:style-name="al">
            <text:span text:style-name="nadrukcur">• Activiteit 1 – regiomarketing: verhouding bestede uren activiteit 1 / totaal uren DAEB x organisatiekosten = toerekenbare organisatiekosten aan activiteit 1</text:span>
          </text:p>
            <text:p text:style-name="al">
            <text:span text:style-name="nadrukcur">• Activiteit 2 – aanjagen en makelen &amp; schakelen van de regiomarketing: verhouding bestede uren activiteit 2/ totaal uren DAEB x organisatiekosten = toerekenbare organisatiekosten aan activiteit 2</text:span>
          </text:p>
            <text:p text:style-name="al"/>
            <text:p text:style-name="al">
            <text:span text:style-name="nadrukcur">
              <text:span text:style-name="nadrukondlijn">Verantwoording facturen inkoop buiten de organisatie </text:span>
            </text:span>
          </text:p>
            <text:p text:style-name="al">
            <text:span text:style-name="nadrukcur">• Activiteit 1 – regiomarketing: som kosten regiomarketing voor de DAEB-activiteiten inzake inkoop buiten organisatie = kosten inkoop buiten de organisatie inzake regiomarketing</text:span>
          </text:p>
            <text:p text:style-name="al">
            <text:span text:style-name="nadrukcur">• Activiteit 2 – aanjagen en makelen &amp; schakelen van de regiomarketing: som kosten aanjagen en makelen &amp; schakelen van de regiomarketing voor de DAEB-activiteiten inzake inkoop buiten organisatie = kosten inkoop buiten de organisatie inzake aanjagen en makelen &amp; schakelen van de regiomarketing</text:span>
          </text:p>
            <text:p text:style-name="al"/>
            <text:p text:style-name="al">De regiomarketing met betrekking tot activiteit 1 en 2 geschiedt door middel van (1) de inzet van projectmedewerkers die verantwoord en vergoed worden op basis van een uurtarief en (2) door middel van terugkerende kosten en inkoop buiten de organisatie op factuurbasis. </text:p>
            <text:p text:style-name="al"/>
            <text:p text:style-name="al">De toerekenbare directe <text:span text:style-name="nadrukondlijn">terugkerende</text:span><text:span text:style-name="nadrukondlijn"> kosten</text:span> die verband houden met activiteit 1 en activiteit 2 en die <text:span text:style-name="nadrukondlijn">niet</text:span> verdisconteerd zijn in het uurtarief bestaan onder andere uit:</text:p>
            <text:p text:style-name="al"/>
            <text:p text:style-name="al">• Huurpenningen huisvesting werkplaats;</text:p>
            <text:p text:style-name="al">• Automatisering;</text:p>
            <text:p text:style-name="al">- Onderhouds- en hostingkosten <text:a xlink:href="http://www.rmtnof.nl" xlink:type="simple">www.rmtnof.nl</text:a>  </text:p>
            <text:p text:style-name="al">- Databasemanagementsysteem Dbase </text:p>
            <text:p text:style-name="al">• Administratie;</text:p>
            <text:p text:style-name="al">- Boekhoudpakket en CRMtool</text:p>
            <text:p text:style-name="al">• Communicatie;</text:p>
            <text:p text:style-name="al">- Website</text:p>
            <text:p text:style-name="al">- Nieuwsbrieven</text:p>
            <text:p text:style-name="al">- Mailingssysteem</text:p>
            <text:p text:style-name="al">- Magazine</text:p>
            <text:p text:style-name="al">- Toeristische routekaarten</text:p>
            <text:p text:style-name="al">• Bestuur;</text:p>
            <text:p text:style-name="al">- Bestuurdersonkostenvergoeding</text:p>
            <text:p text:style-name="al">- Perszaken &amp; PR</text:p>
            <text:p text:style-name="al">- Reis- en verblijfskosten</text:p>
            <text:p text:style-name="al">- Huur vergaderruimte </text:p>
            <text:p text:style-name="al">• Verzekeringen;</text:p>
            <text:p text:style-name="al">- Bestuurdersaansprakelijkheid</text:p>
            <text:p text:style-name="al">- Bedrijfsschade</text:p>
            <text:p text:style-name="al">- Rechtsbijstand</text:p>
            <text:p text:style-name="al">- Wettelijke aansprakelijkheid.</text:p>
            <text:p text:style-name="al"/>
            <text:p text:style-name="al">De toerekenbare directe <text:span text:style-name="nadrukondlijn">inkoopkosten buiten de organisatie</text:span> die verband houden met activiteit 1 en activiteit 2 en die <text:span text:style-name="nadrukondlijn">niet </text:span>verdisconteerd zijn in het uurtarief bestaan onder andere uit:</text:p>
            <text:p text:style-name="al"/>
            <text:p text:style-name="al">• Inhuur experts;</text:p>
            <text:p text:style-name="al">• Externe adviseurs;</text:p>
            <text:p text:style-name="al">- Fiscalist</text:p>
            <text:p text:style-name="al">- Jurist</text:p>
            <text:p text:style-name="al">• Marketing;</text:p>
            <text:p text:style-name="al">- Drukkerij.</text:p>
            <text:p text:style-name="al"/>
            <text:p text:style-name="al">Bovenstaande kosten zijn niet limitatief, maar richtinggevend. Stichting RMT mag voor andere dan hierboven beschreven kosten gecompenseerd worden, mits deze kosten direct toerekenbaar zijn aan de openbare dienstverplichting en voldoen aan het DAEB-Vrijstellingsbesluit. </text:p>
            <text:p text:style-name="al"/>
            <text:p text:style-name="al">Voor de aanvang van de openbare dienstverplichting zal door Stichting RMT de kosten die direct toerekenbaar zijn aan de openbare dienstverplichting van beide activiteiten worden geraamd en daarna jaarlijks voorafgaand aan de start van een nieuw boekjaar. Stichting RMT stelt hiervoor een jaarbegroting en een prognose op van de te verwachten kosten.</text:p>
            <text:p text:style-name="al"/>
            <text:p text:style-name="al">
            <text:span text:style-name="nadrukvet">
              <text:span text:style-name="nadrukcur">Inkomsten DAEB</text:span>
            </text:span>
          </text:p>
            <text:p text:style-name="al"/>
            <text:p text:style-name="al">Stichting RMT zal met de uitvoering van de openbare dienstverplichting <text:span text:style-name="nadrukondlijn">geen</text:span> inkomsten genereren. Stichting RMT ontvangt namelijk geen op geld waardeerbare vergoeding van derden voor haar dienstverlening in het kader van de openbare dienstverplichting. In het geval achteraf toch blijkt dat zij inkomsten heeft gegenereerd met de uitvoering van de openbare dienstverplichting, zal voor vergoeding in aanmerking komen het verschil tussen de in aanmerking komende inkomsten en uitgaven, zonder een redelijke winst. De in aanmerking komende inkomsten omvatten dan alle met de DAEB behaalde inkomsten, zoals bedoeld in artikel 5, vierde lid, DAEB-Vrijstellingsbesluit.</text:p>
            <text:p text:style-name="al"/>
            <text:p text:style-name="al">
            <text:span text:style-name="nadrukvet">
              <text:span text:style-name="nadrukcur">Uitgaven / kosten DAEB</text:span>
            </text:span>
          </text:p>
            <text:p text:style-name="al"/>
            <text:p text:style-name="al">De in aanmerking te nemen nettokosten omvatten alle kosten die voor het beheer van de DAEB worden gemaakt, zoals is bepaald in artikel 5, derde lid, DAEB-Vrijstellingsbesluit. De nettokosten dienen te worden berekend als het verschil tussen de met het beheer van de DAEB gemaakte kosten en de uit de DAEB behaalde inkomsten. Deze in aanmerking te nemen kosten worden aan de hand van de aanvaarde algemene beginselen van kostprijsadministratie berekend. </text:p>
            <text:p text:style-name="al">Wanneer de activiteiten van Stichting RMT beperkt blijven tot de DAEB kunnen al haar kosten in aanmerking worden genomen, conform artikel 5, derde lid, onder a, DAEB-Vrijstellingsbesluit. </text:p>
            <text:p text:style-name="al"/>
            <text:p text:style-name="al">
            <text:span text:style-name="nadrukcur">
              <text:span text:style-name="nadrukvet">Redelijke winst</text:span>
            </text:span>
          </text:p>
            <text:p text:style-name="al"/>
            <text:p text:style-name="al">Stichting RMT zal <text:span text:style-name="nadrukondlijn">geen</text:span> redelijke winst worden toebedeeld.</text:p>
            <text:p text:style-name="al"/>
            <text:p text:style-name="al">
            <text:span text:style-name="nadrukvet">
              <text:span text:style-name="nadrukcur">Correctiemechanisme overcompensatie</text:span>
            </text:span>
          </text:p>
            <text:p text:style-name="al"/>
            <text:p text:style-name="al">Zie sub e.</text:p>
            <text:p text:style-name="al"/>
            <text:p text:style-name="al">
            <text:span text:style-name="nadrukvet">
              <text:span text:style-name="nadrukcur">Herzieningsmethode</text:span>
            </text:span>
          </text:p>
            <text:p text:style-name="al"/>
            <text:p text:style-name="al">In het geval tijdens de duur of bij het eindigen van de openbare dienstverplichting blijkt dat de werkelijk gemaakte kosten die verband houden met de openbare dienstverplichting hoger uitvallen dan vooraf door Stichting RMT geraamd is, kunnen de gemeentes (ieder afzonderlijk) in overeenstemming met de hierboven beschreven parameters de vergoeding (compensatie) aanpassen (herzien). Deze herziening kan niet het plafond zoals is bepaald in artikel 2, eerste lid, DAEB-Vrijstelling overschrijden. </text:p>
            <text:p text:style-name="al"/>
            <text:p text:style-name="al">
            <text:span text:style-name="nadrukvet">e. </text:span>
            <text:span text:style-name="nadrukvet">Regeling om overcompensatie te vermijden en terug te vorderen:</text:span>
          </text:p>
            <text:p text:style-name="al"/>
            <text:p text:style-name="al">De Colleges van burgemeester en wethouders zijn belast met de (financiële) controle en het toezicht op de openbare dienstverplichting. Elk college zal ten minste ieder jaar, gedurende de duur van de openbare dienstverplichting, de financiële verantwoording opvragen bij Stichting RMT. Daarbij verstrekt Stichting RMT ieder jaar, na het afloop van het boekjaar, aan de gemeenten Noardeast-Fryslân, Tytsjerksteradiel, Dantumadiel en Achtkarspelen de volgende gegevens:</text:p>
            <text:p text:style-name="al"/>
            <text:p text:style-name="al">• Een jaarlijkse tussenrapportage en een eindrapportage bestaande uit:: </text:p>
            <text:p text:style-name="al">- een financieel jaarverslag, inclusief een toelichting;</text:p>
            <text:p text:style-name="al">- een activiteitenjaarverslag, inclusief een toelichting;</text:p>
            <text:p text:style-name="al">- in het geval Stichting RMT een arbeidsrechtelijke relatie aangaat met één of meerdere personen: een overzicht van het aantal werkzame personen. </text:p>
            <text:p text:style-name="al">• De jaarrekening, inclusief een balans en een toelichting daarop, voorzien van een accountantsverklaring. </text:p>
            <text:p text:style-name="al"/>
            <text:p text:style-name="al">Stichting RMT is verplicht een gescheiden boekhouding te hanteren, zoals is bepaald in artikel 5, negende lid, DAEB-Vrijstellingsbesluit, teneinde het toezicht vanuit de gemeenten Noardeast-Fryslân, Tytsjerksteradiel, Dantumadiel en Achtkarspelen te vergemakkelijken en om te voldoen aan hetgeen bepaald is in artikel 6, 7, 8 en 9 van het DAEB-Vrijstellingsbesluit. Hierbij zal Stichting RMT de inkomsten en uitgaven zowel voor activiteit 1 als activiteit 2 gescheiden vastleggen. </text:p>
            <text:p text:style-name="al"/>
            <text:p text:style-name="al">In het geval Stichting RMT economische activiteiten gaat verrichten buiten de openbare dienstverplichting om, zal Stichting RMT ook een gescheiden boekhouding hanteren ten aanzien van de twee DAEB activiteiten en de overige economische activiteiten.</text:p>
            <text:p text:style-name="al"/>
            <text:p text:style-name="al">Om controle en toezicht mogelijk te maken, dient Stichting RMT jaarlijks de door haar daadwerkelijk gemaakte uren en kosten in een (uren)registratiesysteem bij te houden. De ureninzet en kosten worden vooraf geraamd, aan de hand van de door Stichting RMT opgestelde jaarbegroting en een prognose van de activiteiten.</text:p>
            <text:p text:style-name="al"/>
            <text:p text:style-name="al">In het geval uit de jaarlijkse controle blijkt dat sprake is van overcompensatie kan, in het geval die overcompensatie maximaal 10% bedraagt van de gemiddelde jaarcompensatie, zoals is bepaald in artikel 6, tweede lid, DAEB-Vrijstellingsbesluit, deze overcompensatie worden overgedragen naar de volgende periode en wordt dit op het compensatiebedrag dat voor die periode initieel zou worden betaald in mindering gebracht. </text:p>
            <text:p text:style-name="al"/>
            <text:p text:style-name="al">In het geval sprake is van een overcompensatie van meer dan 10% of als de DAEB-aanwijzing eindigt en sprake blijkt te zijn van overcompensatie, dient deze overcompensatie, zoals is bepaald in artikel 6, tweede lid, DAEB-Vrijstellingsbesluit, onverwijld door Stichting RMT aan de gemeente(n) te worden terugbetaald. De parameters ter berekening van de compensatie worden vervolgens voor de toekomst aangepast, zoals bepaald is in artikel 6, tweede lid, DAEB-Vrijstellingsbesluit. </text:p>
            <text:p text:style-name="al"/>
            <text:p text:style-name="al">
            <text:span text:style-name="nadrukvet">Slotbepaling</text:span>
          </text:p>
            <text:p text:style-name="al"/>
            <text:p text:style-name="al">Dit besluit treedt in werking op 2 maart 2023. </text:p>
            <text:p text:style-name="al"/>
            <text:p text:style-name="al">Dit besluit wordt aangehaald als “<text:span text:style-name="nadrukcur">Aanwijzingsbesluit DAEB Stichting RMT</text:span>”. </text:p>
            <text:p text:style-name="al"/>
            <text:p text:style-name="al">
            <text:span text:style-name="nadrukvet">Beroep</text:span>
          </text:p>
            <text:p text:style-name="al"/>
            <text:p text:style-name="al">Belanghebbenden kunnen, als zij het niet eens zijn met dit besluit, een beroepschrift indienen. Het beroepschrift moet binnen zes weken vanaf de dag na publicatie van dit besluit worden ingediend. </text:p>
            <text:p text:style-name="al"/>
            <text:p text:style-name="al">Een beroepschrift moet gestuurd worden naar de rechtbank Noord-Nederland, afdeling Bestuursrecht, postbus 150, 9700 AD in Groningen. Een beroepschrift kan ook digitaal ingediend worden. Dit kan via http://loket.rechtspraak.nl/bestuursrecht (Beroep instellen bestuursrecht particulieren – Rechtbanken – Indienen beroepschrift).</text:p>
            <text:p text:style-name="al"/>
            <text:p text:style-name="al">Het beroepschrift moet in ieder geval naam en adres van de belanghebbende, de datum, het omstreden besluit en de reden om in beroep te gaan bevatten. Verder moet het beroepschrift voorzien zijn van de handtekening van de belanghebbende en moet een kopie van het omstreden besluit worden bijgevoegd. </text:p>
            <text:p text:style-name="al"/>
            <text:p text:style-name="al">Aldus vastgesteld in de vergadering van 14 februari 2023</text:p>
            <text:p text:style-name="al">Het college van burgemeester en wethouders van Noardeast-Fryslân,</text:p>
            <text:p text:style-name="al"/>
            <text:p text:style-name="al">burgemeester</text:p>
            <text:p text:style-name="al">mr. J.G. Kramer</text:p>
            <text:p text:style-name="al"/>
            <text:p text:style-name="al">secretaris</text:p>
            <text:p text:style-name="al">H.J.C.M Verbunt, MBA </text:p>
            <text:p text:style-name="al"/>
            <text:p text:style-name="al"/>
            <text:p text:style-name="al">Aldus vastgesteld in de vergadering van 14 februari 2023</text:p>
            <text:p text:style-name="al">Het college van burgemeester en wethouders van Dantumadiel,</text:p>
            <text:p text:style-name="al"/>
            <text:p text:style-name="al">burgemeester</text:p>
            <text:p text:style-name="al">N.L. Agricola</text:p>
            <text:p text:style-name="al"/>
            <text:p text:style-name="al">secretaris</text:p>
            <text:p text:style-name="al">R.G. Dijksterhuis</text:p>
            <text:p text:style-name="al"/>
            <text:p text:style-name="al"/>
            <text:p text:style-name="al">Aldus vastgesteld in de vergadering van 7 februari 2023</text:p>
            <text:p text:style-name="al">Het college van burgemeester en wethouders van Achtkarspelen,</text:p>
            <text:p text:style-name="al"/>
            <text:p text:style-name="al">burgemeester</text:p>
            <text:p text:style-name="al">mr. O.F. Brouwer</text:p>
            <text:p text:style-name="al"/>
            <text:p text:style-name="al">secretaris</text:p>
            <text:p text:style-name="al">mr. M.P. de Jong </text:p>
            <text:p text:style-name="al"/>
            <text:p text:style-name="al"/>
            <text:p text:style-name="al">Aldus vastgesteld in de vergadering van 7 februari 2023</text:p>
            <text:p text:style-name="al">Het college van burgemeester en wethouders van Tytsjerksteradiel,</text:p>
            <text:p text:style-name="al"/>
            <text:p text:style-name="al">burgemeester</text:p>
            <text:p text:style-name="al">drs. L.J. Gebben</text:p>
            <text:p text:style-name="al"/>
            <text:p text:style-name="al">secretaris</text:p>
            <text:p text:style-name="al">mw. H.M. van Gils </text:p>
            <text:p text:style-name="al"/>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94535</text:span><text:line-break/><text:date style:data-style-name="dag" text:fixed="true" text:date-value="2023-03-03"/><text:line-break/><text:date style:data-style-name="jaar" text:fixed="true" text:date-value="2023-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4535</text:span><text:date style:data-style-name="nicedate" text:fixed="true" text:date-value="2023-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4535</text:span><text:date style:data-style-name="nicedate" text:fixed="true" text:date-value="2023-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0/xml/MC-DRP-OverigeBvAS-Web-CB.xml</meta:user-defined>
    <meta:user-defined meta:name="OVERHEID.Gemeente/DC.creator">Noardeast-Fryslân</meta:user-defined>
    <meta:user-defined meta:name="OVERHEID.Informatietype/DC.type">officiële publicatie</meta:user-defined>
    <meta:user-defined meta:name="OVERHEIDop.Rubriek/DC.type">ander besluit van algemene strekking</meta:user-defined>
    <meta:user-defined meta:name="OVERHEID.Gemeente/DCTERMS.publisher">Noardeast-Fryslân</meta:user-defined>
    <meta:user-defined meta:name="OVERHEID.Gemeente/OVERHEID.authority">Noardeast-Fryslân</meta:user-defined>
    <meta:user-defined meta:name="OVERHEID.TaxonomieBeleidsagendaDecentraal/OVERHEID.category">Cultuur en recreatie | Organisatie en beleid</meta:user-defined>
    <meta:user-defined meta:name="DC.source">https://eur-lex.europa.eu/legal-content/NL/ALL/?uri=CELEX%3A32012D0021</meta:user-defined>
    <meta:user-defined meta:name="OVERHEIDop.referentienummer">2022-178465</meta:user-defined>
    <meta:user-defined meta:name="DCTERMS.abstract">Aanwijzingsbesluit, om de regiomarketing van de regio Noordoost-Fryslân en het aanjagen van deze regiomarketing door middel van makelen &amp; schakelen aan te wijzen als een dienst van algemeen economisch belang en Stichting RegioMarketing Toerisme te belasten met de uitvoering van deze dienst.</meta:user-defined>
    <meta:user-defined meta:name="DCTERMS.alternative">Aanwijzingsbesluit DAEB Stichting RMT</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AANWIJZINGSBESLUIT DIENST VAN ALGEMEEN ECONOMISCH BELANG STICHTING RMT</meta:user-defined>
    <meta:user-defined meta:name="DCTERMS.W3CDTF/DCTERMS.available">2023-03-03</meta:user-defined>
    <meta:user-defined meta:name="DCTERMS.W3CDTF/OVERHEIDop.jaargang">2023</meta:user-defined>
    <meta:user-defined meta:name="OVERHEIDop.publicationIssue">94535</meta:user-defined>
    <meta:user-defined meta:name="OVERHEIDop.GmbID/DC.identifier">gmb-2023-94535</meta:user-defined>
    <meta:user-defined meta:name="OVERHEIDop.versieInformatie"/>
  </office:meta>
</office:document-meta>
</file>