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het overkappen van de binnenplaats, Asterstraat 27 te Utrecht,  HZ_WABO-22-404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sterstraat 27 te Utrecht</text:p>
            <text:p text:style-name="common-al">HZ_WABO-22-40449</text:p>
            <text:p text:style-name="common-al">Toelichting: het bouwen van een dakopbouw en het overkappen van de binnenplaats</text:p>
            <text:p text:style-name="common-al">Datum besluit: 28 februari 2023</text:p>
            <text:p text:style-name="common-al">Startdatum bezwaartermijn: 1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3126</text:span><text:line-break/><text:date style:data-style-name="dag" text:fixed="true" text:date-value="2023-03-03"/><text:line-break/><text:date style:data-style-name="jaar" text:fixed="true" text:date-value="2023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3126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3126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het overkappen van de binnenplaats, Asterstraat 27 te Utrecht,  HZ_WABO-22-40449</meta:user-defined>
    <meta:user-defined meta:name="DCTERMS.W3CDTF/DCTERMS.available">2023-03-03</meta:user-defined>
    <meta:user-defined meta:name="DCTERMS.W3CDTF/OVERHEIDop.jaargang">2023</meta:user-defined>
    <meta:user-defined meta:name="OVERHEIDop.externeBijlage">ALG - Aanvraagdocument  publiceerbaar-A|exb-2023-10666</meta:user-defined>
    <meta:user-defined meta:name="OVERHEIDop.externeBijlage">Besluit omgevingsvergunning publiceerbaar|exb-2023-10667</meta:user-defined>
    <meta:user-defined meta:name="OVERHEIDop.publicationIssue">93126</meta:user-defined>
    <meta:user-defined meta:name="OVERHEIDop.GmbID/DC.identifier">gmb-2023-93126</meta:user-defined>
    <meta:user-defined meta:name="OVERHEIDop.versieInformatie"/>
  </office:meta>
</office:document-meta>
</file>