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EEN BRUG EN DAMWANDEN (VERVANGING) JELLE VAN DAMWEG T.H.V. NR. 1 T/M 33 (ONEVEN) EN 2A T/M 40 (EVEN) EN DE KRUISING MET P.W. JANSSENWEG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plaatsen van een brug en damwanden (vervanging) op het perceel jelle van damweg t.h.v. nr. 1 t/m 33 (oneven) en 2a t/m 40 (even) en de kruising met p.w. janssenweg te jubbega  (28-02-2023)</text:p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2371</text:span><text:line-break/><text:date style:data-style-name="dag" text:fixed="true" text:date-value="2023-03-02"/><text:line-break/><text:date style:data-style-name="jaar" text:fixed="true" text:date-value="2023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2371</text:span><text:date style:data-style-name="nicedate" text:fixed="true" text:date-value="2023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2371</text:span><text:date style:data-style-name="nicedate" text:fixed="true" text:date-value="2023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AANVRAAG OMGEVINGSVERGUNNING, PLAATSEN VAN EEN BRUG EN DAMWANDEN (VERVANGING) JELLE VAN DAMWEG T.H.V. NR. 1 T/M 33 (ONEVEN) EN 2A T/M 40 (EVEN) EN DE KRUISING MET P.W. JANSSENWEG JUBBEGA</meta:user-defined>
    <meta:user-defined meta:name="DCTERMS.W3CDTF/DCTERMS.available">2023-03-02</meta:user-defined>
    <meta:user-defined meta:name="DCTERMS.W3CDTF/OVERHEIDop.jaargang">2023</meta:user-defined>
    <meta:user-defined meta:name="OVERHEIDop.publicationIssue">92371</meta:user-defined>
    <meta:user-defined meta:name="OVERHEIDop.GmbID/DC.identifier">gmb-2023-92371</meta:user-defined>
    <meta:user-defined meta:name="OVERHEIDop.versieInformatie"/>
  </office:meta>
</office:document-meta>
</file>