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3-02-2023 00:00 hebben wij aanvraag reguliere omgevingsvergunning voor het bouwen van een bijgebouw op het adres Rijssenseweg 62 7475VC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3-0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91734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734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1734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457756</meta:user-defined>
    <meta:user-defined meta:name="DCTERMS.abstract">het bouwen van een bijge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 23-02-2023 00:00 hebben wij aanvraag reguliere omgevingsvergunning voor het bouwen van een bijgebouw op het adres Rijssenseweg 62 7475VC Markelo ontvangen.</meta:user-defined>
    <meta:user-defined meta:name="DCTERMS.W3CDTF/DCTERMS.available">2023-03-02</meta:user-defined>
    <meta:user-defined meta:name="DCTERMS.W3CDTF/OVERHEIDop.jaargang">2023</meta:user-defined>
    <meta:user-defined meta:name="OVERHEIDop.publicationIssue">91734</meta:user-defined>
    <meta:user-defined meta:name="OVERHEIDop.GmbID/DC.identifier">gmb-2023-91734</meta:user-defined>
    <meta:user-defined meta:name="OVERHEIDop.versieInformatie"/>
  </office:meta>
</office:document-meta>
</file>