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3-02-2023 hebben wij een aanvraag omgevingsvergunning ontvangen voor het bouwen van een bijgebouw op het adres Rijssenseweg 62 7475VC Markelo. Deze aanvraag staat ingeschreven onder zaaknummer 000045775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91720</text:span><text:line-break/><text:date style:data-style-name="dag" text:fixed="true" text:date-value="2023-03-02"/><text:line-break/><text:date style:data-style-name="jaar" text:fixed="true" text:date-value="2023-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720</text:span><text:date style:data-style-name="nicedate" text:fixed="true" text:date-value="2023-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720</text:span><text:date style:data-style-name="nicedate" text:fixed="true" text:date-value="2023-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457756</meta:user-defined>
    <meta:user-defined meta:name="DCTERMS.abstract">het bouwen van een bijgebouw</meta:user-defined>
    <dc:language>nl</dc:language>
    <meta:user-defined meta:name="OVERHEIDop.locatietype/OVERHEIDop.gebiedsmarkering">Punt</meta:user-defined>
    <meta:user-defined meta:name="OVERHEIDop.locatietype/OVERHEIDop.gebiedsmarkering">Punt</meta:user-defined>
    <meta:user-defined meta:name="DC.title">Op 23-02-2023 hebben wij een aanvraag omgevingsvergunning ontvangen voor het bouwen van een bijgebouw op het adres Rijssenseweg 62 7475VC Markelo. Deze aanvraag staat ingeschreven onder zaaknummer 0000457756.</meta:user-defined>
    <meta:user-defined meta:name="DCTERMS.W3CDTF/DCTERMS.available">2023-03-02</meta:user-defined>
    <meta:user-defined meta:name="DCTERMS.W3CDTF/OVERHEIDop.jaargang">2023</meta:user-defined>
    <meta:user-defined meta:name="OVERHEIDop.publicationIssue">91720</meta:user-defined>
    <meta:user-defined meta:name="OVERHEIDop.GmbID/DC.identifier">gmb-2023-91720</meta:user-defined>
    <meta:user-defined meta:name="OVERHEIDop.versieInformatie"/>
  </office:meta>
</office:document-meta>
</file>