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vrijstaande woning en aanleggen uitrit, Stellingmolen 37 (aangevraagd als: Breezicht Noord kavel 37) [Zaaknummer 0193ESUITE19493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94932023</text:p>
            <text:p text:style-name="common-al">
            <text:span text:style-name="nadrukvet">Verzenddatum besluit:</text:span> 27-02-2023</text:p>
            <text:p text:style-name="common-al">
            <text:span text:style-name="nadrukvet">Locatie:</text:span> Stellingmolen 37 (aangevraagd als: Breezicht Noord kavel 37, Kadastraal perceel Zwolle S 9182)</text:p>
            <text:p text:style-name="common-al">
            <text:span text:style-name="nadrukvet">Projectomschrijving:</text:span> het bouwen van een vrijstaande woning en het aanleggen van een uitrit</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91671</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671</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671</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9493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vrijstaande woning en aanleggen uitrit, Stellingmolen 37 (aangevraagd als: Breezicht Noord kavel 37) [Zaaknummer 0193ESUITE194932023]</meta:user-defined>
    <meta:user-defined meta:name="DCTERMS.W3CDTF/DCTERMS.available">2023-03-02</meta:user-defined>
    <meta:user-defined meta:name="DCTERMS.W3CDTF/OVERHEIDop.jaargang">2023</meta:user-defined>
    <meta:user-defined meta:name="OVERHEIDop.publicationIssue">91671</meta:user-defined>
    <meta:user-defined meta:name="OVERHEIDop.GmbID/DC.identifier">gmb-2023-91671</meta:user-defined>
    <meta:user-defined meta:name="OVERHEIDop.versieInformatie"/>
  </office:meta>
</office:document-meta>
</file>