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8-02-2023 hebben wij een reguliere omgevingsvergunning verleend voor het bouwen van een aanbouw aan de woning en het bouwen van een kapschuur op het adres Hochtweg 6 7475SH Markelo. Deze vergunning staat ingeschreven onder zaaknummer 000037140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91438</text:span><text:line-break/><text:date style:data-style-name="dag" text:fixed="true" text:date-value="2023-03-02"/><text:line-break/><text:date style:data-style-name="jaar" text:fixed="true" text:date-value="2023-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438</text:span><text:date style:data-style-name="nicedate" text:fixed="true" text:date-value="2023-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91438</text:span><text:date style:data-style-name="nicedate" text:fixed="true" text:date-value="2023-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371400</meta:user-defined>
    <meta:user-defined meta:name="DCTERMS.abstract">het bouwen van een aanbouw aan de woning en het bouwen van een kapschuur - Omgev</meta:user-defined>
    <dc:language>nl</dc:language>
    <meta:user-defined meta:name="OVERHEIDop.locatietype/OVERHEIDop.gebiedsmarkering">Punt</meta:user-defined>
    <meta:user-defined meta:name="DC.title">Op 28-02-2023 hebben wij een reguliere omgevingsvergunning verleend voor het bouwen van een aanbouw aan de woning en het bouwen van een kapschuur op het adres Hochtweg 6 7475SH Markelo. Deze vergunning staat ingeschreven onder zaaknummer 0000371400.</meta:user-defined>
    <meta:user-defined meta:name="DCTERMS.W3CDTF/DCTERMS.available">2023-03-02</meta:user-defined>
    <meta:user-defined meta:name="DCTERMS.W3CDTF/OVERHEIDop.jaargang">2023</meta:user-defined>
    <meta:user-defined meta:name="OVERHEIDop.publicationIssue">91438</meta:user-defined>
    <meta:user-defined meta:name="OVERHEIDop.GmbID/DC.identifier">gmb-2023-91438</meta:user-defined>
    <meta:user-defined meta:name="OVERHEIDop.versieInformatie"/>
  </office:meta>
</office:document-meta>
</file>