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, Liemers 16 te Utrecht,  HZ_WABO-23-011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emers 16 te Utrecht</text:p>
            <text:p text:style-name="common-al">HZ_WABO-23-01119</text:p>
            <text:p text:style-name="common-al">Toelichting: het bouwen van een dakkapel op het voo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0751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0751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0751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op het voordakvlak, Liemers 16 te Utrecht,  HZ_WABO-23-01119</meta:user-defined>
    <meta:user-defined meta:name="DCTERMS.W3CDTF/DCTERMS.available">2023-03-01</meta:user-defined>
    <meta:user-defined meta:name="DCTERMS.W3CDTF/OVERHEIDop.jaargang">2023</meta:user-defined>
    <meta:user-defined meta:name="OVERHEIDop.publicationIssue">90751</meta:user-defined>
    <meta:user-defined meta:name="OVERHEIDop.GmbID/DC.identifier">gmb-2023-90751</meta:user-defined>
    <meta:user-defined meta:name="OVERHEIDop.versieInformatie"/>
  </office:meta>
</office:document-meta>
</file>